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Pictures/10000000000005420000029AFB21418D.png" manifest:media-type=""/>
  <manifest:file-entry manifest:full-path="Pictures/10000000000000C8000000F90335C5BC.png" manifest:media-type=""/>
  <manifest:file-entry manifest:full-path="Pictures/1000000000000170000001127A358837.png" manifest:media-type=""/>
  <manifest:file-entry manifest:full-path="Pictures/100002010000014E00000129504705B2.png" manifest:media-type=""/>
  <manifest:file-entry manifest:full-path="Pictures/100000000000057E000000EC6037A295.png" manifest:media-type=""/>
  <manifest:file-entry manifest:full-path="Pictures/1000000000000D9E000004CA57236AD9.png" manifest:media-type=""/>
  <manifest:file-entry manifest:full-path="Pictures/10000000000001FF000000A3C54801DE.png" manifest:media-type=""/>
  <manifest:file-entry manifest:full-path="Pictures/10000201000000C80000002E4FCA9A2F.png" manifest:media-type=""/>
  <manifest:file-entry manifest:full-path="Pictures/1000000000000F35000006F12D382A86.png" manifest:media-type=""/>
  <manifest:file-entry manifest:full-path="Pictures/100000000000140C00000363DF178CB9.png" manifest:media-type=""/>
  <manifest:file-entry manifest:full-path="Pictures/1000000000000202000000AE9F1B8658.png" manifest:media-type=""/>
  <manifest:file-entry manifest:full-path="Pictures/10000201000002F2000000E6FCD9BF69.png" manifest:media-type=""/>
  <manifest:file-entry manifest:full-path="Pictures/10000000000001720000003DAA3DA714.png" manifest:media-type=""/>
  <manifest:file-entry manifest:full-path="Pictures/10000000000001A5000000D3E2CA822E.png" manifest:media-type=""/>
  <manifest:file-entry manifest:full-path="Pictures/1000020100000245000001C038F23652.png" manifest:media-type=""/>
  <manifest:file-entry manifest:full-path="Pictures/1000000000000172000001088FFAC415.png" manifest:media-type=""/>
  <manifest:file-entry manifest:full-path="Pictures/10000201000004B200000196E503549E.png" manifest:media-type=""/>
  <manifest:file-entry manifest:full-path="Pictures/10000201000000BC000000C2171ABCD4.png" manifest:media-type=""/>
  <manifest:file-entry manifest:full-path="Pictures/1000000000000AAF000005D0290D9D0B.png" manifest:media-type=""/>
  <manifest:file-entry manifest:full-path="Pictures/1000000000000A06000000D7D09A9E0F.png" manifest:media-type=""/>
  <manifest:file-entry manifest:full-path="Pictures/100002010000035A0000013EC51D079D.png" manifest:media-type=""/>
  <manifest:file-entry manifest:full-path="Pictures/1000000000000F880000081878B12296.png" manifest:media-type=""/>
  <manifest:file-entry manifest:full-path="Pictures/100000000000016F000000AE988E5F07.png" manifest:media-type=""/>
  <manifest:file-entry manifest:full-path="Pictures/1000000000000EAF000000D33D613ACE.png" manifest:media-type=""/>
  <manifest:file-entry manifest:full-path="Pictures/10000000000001850000018540EADDCA.png" manifest:media-type=""/>
  <manifest:file-entry manifest:full-path="Pictures/10000201000002E4000001E6509AC9D0.png" manifest:media-type=""/>
  <manifest:file-entry manifest:full-path="Pictures/100000000000010A00000125FD839404.png" manifest:media-type=""/>
  <manifest:file-entry manifest:full-path="Pictures/1000000000000185000001851BFA6F82.png" manifest:media-type=""/>
  <manifest:file-entry manifest:full-path="Pictures/10000000000007A5000004E071FA3389.png" manifest:media-type="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 style:font-family-generic="swiss"/>
    <style:font-face style:name="Arial4" svg:font-family="Arial" style:font-adornments="Regular" style:font-family-generic="swiss"/>
    <style:font-face style:name="Arial1" svg:font-family="Arial" style:font-family-generic="modern" style:font-pitch="variable"/>
    <style:font-face style:name="Courier" svg:font-family="Courier" style:font-family-generic="modern" style:font-pitch="variable"/>
    <style:font-face style:name="Arial" svg:font-family="Arial" style:font-family-generic="roman" style:font-pitch="variable"/>
    <style:font-face style:name="Arial Unicode MS1" svg:font-family="'Arial Unicode MS'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Arial Unicode MS2" svg:font-family="'Arial Unicode MS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3" style:family="graphic">
      <style:graphic-properties style:protect="size"/>
    </style:style>
    <style:style style:name="gr4" style:family="graphic" style:parent-style-name="Object_20_with_20_no_20_fill_20_and_20_no_20_li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none" svg:stroke-color="#000000" draw:fill="none" draw:fill-color="#ffffff" draw:fill-image-width="0cm" draw:fill-image-height="0cm" draw:auto-grow-height="true" draw:auto-grow-width="false" fo:max-height="0cm" fo:min-height="0cm"/>
    </style:style>
    <style:style style:name="gr6" style:family="graphic" style:parent-style-name="standard">
      <style:graphic-properties svg:stroke-width="0.152cm" svg:stroke-color="#000080" draw:marker-start-width="0.427cm" draw:marker-end-width="0.427cm" draw:fill-color="#ffffff" draw:textarea-horizontal-align="justify" draw:textarea-vertical-align="middle" draw:auto-grow-height="false" fo:padding-top="0.2cm" fo:padding-bottom="0.2cm" fo:padding-left="0.325cm" fo:padding-right="0.325cm"/>
    </style:style>
    <style:style style:name="gr7" style:family="graphic" style:parent-style-name="standard">
      <style:graphic-properties svg:stroke-width="0.152cm" svg:stroke-color="#800000" draw:marker-start-width="0.427cm" draw:marker-end-width="0.427cm" draw:fill-color="#ffffff" draw:fill-image-width="0cm" draw:fill-image-height="0cm" draw:textarea-horizontal-align="justify" draw:textarea-vertical-align="middle" draw:auto-grow-height="false" fo:padding-top="0.2cm" fo:padding-bottom="0.2cm" fo:padding-left="0.325cm" fo:padding-right="0.325cm"/>
    </style:style>
    <style:style style:name="gr8" style:family="graphic" style:parent-style-name="standard">
      <style:graphic-properties svg:stroke-width="0.152cm" svg:stroke-color="#008000" draw:marker-start-width="0.427cm" draw:marker-end-width="0.427cm" draw:fill="none" draw:textarea-horizontal-align="justify" draw:textarea-vertical-align="middle" draw:auto-grow-height="false" fo:padding-top="0.2cm" fo:padding-bottom="0.2cm" fo:padding-left="0.325cm" fo:padding-right="0.325cm"/>
    </style:style>
    <style:style style:name="gr9" style:family="graphic" style:parent-style-name="standard">
      <style:graphic-properties svg:stroke-width="0.102cm" svg:stroke-color="#000000" draw:marker-start-width="0.352cm" draw:marker-end-width="0.352cm" draw:fill="none" draw:textarea-horizontal-align="justify" draw:textarea-vertical-align="middle" draw:auto-grow-height="false" fo:padding-top="0.175cm" fo:padding-bottom="0.175cm" fo:padding-left="0.3cm" fo:padding-right="0.3cm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ax-height="0cm" fo:min-height="0.972cm"/>
    </style:style>
    <style:style style:name="gr11" style:family="graphic" style:parent-style-name="objectwithoutfill">
      <style:graphic-properties draw:marker-end="Arrow" draw:marker-end-width="0.3cm" draw:fill="none" draw:textarea-vertical-align="middle"/>
    </style:style>
    <style:style style:name="gr12" style:family="graphic" style:parent-style-name="standard">
      <style:graphic-properties svg:stroke-width="0cm" svg:stroke-color="#ffffff" draw:marker-start-width="0.2cm" draw:marker-end-width="0.2cm" draw:fill="solid" draw:fill-color="#000000" draw:textarea-horizontal-align="justify" draw:textarea-vertical-align="middle" draw:auto-grow-height="false" fo:padding-top="0.125cm" fo:padding-bottom="0.125cm" fo:padding-left="0.25cm" fo:padding-right="0.25cm"/>
    </style:style>
    <style:style style:name="gr13" style:family="graphic" style:parent-style-name="standard">
      <style:graphic-properties svg:stroke-width="0.152cm" svg:stroke-color="#008000" draw:marker-start-width="0.427cm" draw:marker-end-width="0.427cm" draw:fill-color="#ffffff" draw:fill-image-width="0cm" draw:fill-image-height="0cm" draw:textarea-horizontal-align="justify" draw:textarea-vertical-align="middle" draw:auto-grow-height="false" fo:padding-top="0.2cm" fo:padding-bottom="0.2cm" fo:padding-left="0.325cm" fo:padding-right="0.325cm"/>
    </style:style>
    <style:style style:name="gr14" style:family="graphic" style:parent-style-name="standard">
      <style:graphic-properties svg:stroke-width="0.152cm" svg:stroke-color="#000080" draw:marker-start-width="0.427cm" draw:marker-end-width="0.427cm" draw:fill="none" draw:fill-color="#ffffff" draw:fill-image-width="0cm" draw:fill-image-height="0cm" draw:textarea-horizontal-align="justify" draw:textarea-vertical-align="middle" draw:auto-grow-height="false" fo:padding-top="0.2cm" fo:padding-bottom="0.2cm" fo:padding-left="0.325cm" fo:padding-right="0.325cm"/>
    </style:style>
    <style:style style:name="gr15" style:family="graphic" style:parent-style-name="standard">
      <style:graphic-properties svg:stroke-color="#000080" draw:fill="none" draw:fill-color="#ffffff" draw:fill-image-width="0cm" draw:fill-image-height="0cm" draw:textarea-horizontal-align="justify" draw:textarea-vertical-align="middle" draw:auto-grow-height="false"/>
    </style:style>
    <style:style style:name="gr16" style:family="graphic" style:parent-style-name="objectwithoutfill">
      <style:graphic-properties svg:stroke-color="#000080" draw:marker-end="Arrow" draw:marker-end-width="0.3cm" draw:fill="none" draw:fill-color="#ffffff" draw:fill-image-width="0cm" draw:fill-image-height="0cm" draw:textarea-vertical-align="middle"/>
    </style:style>
    <style:style style:name="gr17" style:family="graphic" style:parent-style-name="standard">
      <style:graphic-properties svg:stroke-width="0.152cm" svg:stroke-color="#008000" draw:marker-start-width="0.427cm" draw:marker-end-width="0.427cm" draw:fill="none" draw:fill-color="#ffffff" draw:fill-image-width="0cm" draw:fill-image-height="0cm" draw:textarea-horizontal-align="justify" draw:textarea-vertical-align="middle" draw:auto-grow-height="false" fo:padding-top="0.2cm" fo:padding-bottom="0.2cm" fo:padding-left="0.325cm" fo:padding-right="0.325cm"/>
    </style:style>
    <style:style style:name="gr18" style:family="graphic" style:parent-style-name="standard">
      <style:graphic-properties draw:stroke="none" svg:stroke-color="#000000" draw:fill="none" draw:fill-color="#ffffff" draw:fill-image-width="0cm" draw:fill-image-height="0cm" draw:textarea-horizontal-align="left" draw:auto-grow-height="true" draw:auto-grow-width="true" fo:min-height="0cm" fo:min-width="0cm"/>
    </style:style>
    <style:style style:name="gr19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0" style:family="graphic" style:parent-style-name="standard">
      <style:graphic-properties svg:stroke-color="#ffffff" draw:fill="solid" draw:fill-color="#008000" draw:fill-image-width="0cm" draw:fill-image-height="0cm" draw:textarea-horizontal-align="justify" draw:textarea-vertical-align="middle" draw:auto-grow-height="false"/>
    </style:style>
    <style:style style:name="gr21" style:family="graphic" style:parent-style-name="standard">
      <style:graphic-properties svg:stroke-width="0.152cm" svg:stroke-color="#008000" draw:marker-start-width="0.427cm" draw:marker-end-width="0.427cm" draw:fill="none" draw:fill-color="#ffffff" draw:fill-image-width="0cm" draw:fill-image-height="0cm" draw:textarea-horizontal-align="justify" draw:textarea-vertical-align="middle" draw:auto-grow-height="false" fo:padding-top="0.2cm" fo:padding-bottom="0.2cm" fo:padding-left="0.325cm" fo:padding-right="0.325cm"/>
    </style:style>
    <style:style style:name="gr22" style:family="graphic" style:parent-style-name="objectwithoutfill">
      <style:graphic-properties svg:stroke-width="0.102cm" svg:stroke-color="#008000" draw:marker-start-width="0.352cm" draw:marker-end="Arrow" draw:marker-end-width="0.452cm" draw:fill="none" draw:textarea-vertical-align="middle" fo:padding-top="0.175cm" fo:padding-bottom="0.175cm" fo:padding-left="0.3cm" fo:padding-right="0.3cm"/>
    </style:style>
    <style:style style:name="pr1" style:family="presentation" style:parent-style-name="Default-title">
      <style:graphic-properties draw:auto-grow-height="true" fo:min-height="2.4cm"/>
    </style:style>
    <style:style style:name="pr2" style:family="presentation" style:parent-style-name="Default-subtitle">
      <style:graphic-properties draw:fill-color="#ffffff" draw:auto-grow-height="true" fo:min-height="7.308cm"/>
    </style:style>
    <style:style style:name="pr3" style:family="presentation" style:parent-style-name="Default-notes">
      <style:graphic-properties draw:fill-color="#ffffff" draw:auto-grow-height="true" fo:min-height="13.364cm"/>
    </style:style>
    <style:style style:name="pr4" style:family="presentation" style:parent-style-name="Default-title">
      <style:graphic-properties draw:auto-grow-height="true" fo:min-height="3.506cm"/>
    </style:style>
    <style:style style:name="pr5" style:family="presentation" style:parent-style-name="Default-outline1">
      <style:graphic-properties fo:min-height="11.929cm"/>
    </style:style>
    <style:style style:name="pr6" style:family="presentation" style:parent-style-name="Default-title">
      <style:graphic-properties fo:min-height="3.506cm"/>
    </style:style>
    <style:style style:name="pr7" style:family="presentation" style:parent-style-name="Default-notes">
      <style:graphic-properties draw:fill-color="#ffffff" fo:min-height="13.364cm"/>
    </style:style>
    <style:style style:name="pr8" style:family="presentation" style:parent-style-name="Default-outline3">
      <style:graphic-properties draw:stroke="none" svg:stroke-color="#000080" draw:fill="none" draw:fill-color="#ffffff" draw:fill-image-width="0cm" draw:fill-image-height="0cm" fo:min-height="1.738cm"/>
    </style:style>
    <style:style style:name="P1" style:family="paragraph">
      <style:text-properties fo:color="#ff0000" fo:font-weight="bold" style:font-weight-asian="bold" style:font-weight-complex="bold"/>
    </style:style>
    <style:style style:name="P2" style:family="paragraph">
      <style:paragraph-properties fo:text-align="center"/>
    </style:style>
    <style:style style:name="P3" style:family="paragraph">
      <style:text-properties style:font-name="Courier" fo:font-size="22pt" style:font-size-asian="22pt" style:font-size-complex="22pt"/>
    </style:style>
    <style:style style:name="P4" style:family="paragraph">
      <style:text-properties fo:font-size="20pt"/>
    </style:style>
    <style:style style:name="P5" style:family="paragraph">
      <style:paragraph-properties fo:text-align="center"/>
      <style:text-properties fo:font-size="22pt" style:font-size-asian="22pt" style:font-size-complex="22pt"/>
    </style:style>
    <style:style style:name="P6" style:family="paragraph">
      <style:paragraph-properties fo:text-align="center"/>
      <style:text-properties style:font-name="Arial2" fo:font-size="18pt" style:font-size-asian="18pt" style:font-size-complex="18pt"/>
    </style:style>
    <style:style style:name="P7" style:family="paragraph">
      <style:text-properties fo:font-size="32pt" style:font-size-asian="32pt" style:font-size-complex="32pt"/>
    </style:style>
    <style:style style:name="P8" style:family="paragraph">
      <style:paragraph-properties>
        <style:tab-stops/>
      </style:paragraph-properties>
    </style:style>
    <style:style style:name="P9" style:family="paragraph">
      <style:text-properties fo:color="#008000" fo:font-weight="bold" style:font-weight-asian="bold" style:font-weight-complex="bold"/>
    </style:style>
    <style:style style:name="P10" style:family="paragraph">
      <style:paragraph-properties fo:text-align="center"/>
      <style:text-properties style:font-name="Arial2" fo:font-size="22pt" style:font-size-asian="22pt" style:font-size-complex="22pt"/>
    </style:style>
    <style:style style:name="P11" style:family="paragraph">
      <style:paragraph-properties fo:margin-left="0cm" fo:margin-right="0cm" fo:text-align="justify" fo:text-indent="0cm"/>
    </style:style>
    <style:style style:name="P12" style:family="paragraph">
      <style:paragraph-properties fo:margin-left="0cm" fo:margin-right="0cm" fo:text-align="justify" fo:text-indent="0cm"/>
      <style:text-properties fo:font-size="18pt" fo:font-weight="bold" style:font-weight-asian="bold" style:font-weight-complex="bold"/>
    </style:style>
    <style:style style:name="P13" style:family="paragraph">
      <style:paragraph-properties fo:margin-left="0cm" fo:margin-right="0cm" fo:text-align="justify" fo:text-indent="0cm"/>
      <style:text-properties fo:font-size="18pt" fo:font-weight="bold" style:font-size-asian="18pt" style:font-weight-asian="bold" style:font-size-complex="18pt" style:font-weight-complex="bold" style:text-overline-style="wave" style:text-overline-width="auto" style:text-overline-color="font-color"/>
    </style:style>
    <style:style style:name="P14" style:family="paragraph">
      <style:text-properties fo:font-size="18pt"/>
    </style:style>
    <style:style style:name="P15" style:family="paragraph">
      <style:text-properties fo:font-size="36pt" style:font-size-asian="36pt" style:font-size-complex="36pt"/>
    </style:style>
    <style:style style:name="P16" style:family="paragraph">
      <style:text-properties fo:color="#008000"/>
    </style:style>
    <style:style style:name="P17" style:family="paragraph">
      <style:text-properties fo:font-size="28pt" style:font-size-asian="28pt" style:font-size-complex="28pt"/>
    </style:style>
    <style:style style:name="T1" style:family="text">
      <style:text-properties fo:color="#ff0000" fo:font-weight="bold" style:font-weight-asian="bold" style:font-weight-complex="bold"/>
    </style:style>
    <style:style style:name="T2" style:family="text">
      <style:text-properties fo:color="#000000" fo:font-size="36pt" fo:font-style="italic" style:font-size-asian="36pt" style:font-style-asian="italic" style:font-size-complex="36pt" style:font-style-complex="italic"/>
    </style:style>
    <style:style style:name="T3" style:family="text">
      <style:text-properties fo:color="#000000" fo:font-size="36pt" fo:font-style="italic" fo:font-weight="normal" style:font-size-asian="36pt" style:font-style-asian="italic" style:font-weight-asian="normal" style:font-size-complex="36pt" style:font-style-complex="italic" style:font-weight-complex="normal"/>
    </style:style>
    <style:style style:name="T4" style:family="text">
      <style:text-properties fo:color="#000000" fo:font-size="36pt" style:font-size-asian="36pt" style:font-size-complex="36pt"/>
    </style:style>
    <style:style style:name="T5" style:family="text">
      <style:text-properties fo:font-size="22pt" style:font-size-asian="22pt" style:font-size-complex="22pt"/>
    </style:style>
    <style:style style:name="T6" style:family="text">
      <style:text-properties style:use-window-font-color="true" style:text-outline="false" style:text-line-through-style="none" style:font-name="Liberation Sans" fo:font-size="22pt" fo:font-style="normal" fo:text-shadow="none" style:text-underline-style="none" fo:font-weight="normal" style:letter-kerning="true" style:font-name-asian="Liberation Sans" style:font-size-asian="22pt" style:font-style-asian="normal" style:font-weight-asian="normal" style:font-name-complex="Liberation Sans" style:font-size-complex="22pt" style:font-style-complex="normal" style:font-weight-complex="normal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position="super 58%" style:font-name="Liberation Sans" fo:font-size="22pt" fo:font-style="normal" fo:text-shadow="none" style:text-underline-style="none" fo:font-weight="normal" style:letter-kerning="true" style:font-name-asian="Liberation Sans" style:font-size-asian="22pt" style:font-style-asian="normal" style:font-weight-asian="normal" style:font-name-complex="Liberation Sans" style:font-size-complex="22pt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fo:font-weight="bold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style:font-name="Arial4" fo:font-weight="bold" style:font-name-asian="Arial4" style:font-weight-asian="bold" style:font-name-complex="Arial4" style:font-weight-complex="bold"/>
    </style:style>
    <style:style style:name="T11" style:family="text">
      <style:text-properties style:font-name="Arial4" fo:font-weight="normal" style:font-name-asian="Arial4" style:font-weight-asian="normal" style:font-name-complex="Arial4" style:font-weight-complex="normal"/>
    </style:style>
    <style:style style:name="T12" style:family="text">
      <style:text-properties style:text-position="-33% 58%" style:font-name="Arial2" fo:font-weight="bold" style:font-name-asian="Arial4" style:font-weight-asian="bold" style:font-name-complex="Arial4" style:font-weight-complex="bold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5" style:family="text">
      <style:text-properties style:font-name="Arial2"/>
    </style:style>
    <style:style style:name="T16" style:family="text">
      <style:text-properties style:font-name="Arial2" fo:font-weight="bold" style:font-name-asian="Arial4" style:font-weight-asian="bold" style:font-name-complex="Arial4" style:font-weight-complex="bold"/>
    </style:style>
    <style:style style:name="T17" style:family="text">
      <style:text-properties fo:color="#ff0000" fo:font-style="normal" fo:font-weight="normal" style:font-style-asian="normal" style:font-weight-asian="normal" style:font-style-complex="normal" style:font-weight-complex="normal"/>
    </style:style>
    <style:style style:name="T18" style:family="text">
      <style:text-properties fo:color="#ff0000" style:text-outline="false" style:text-line-through-style="none" style:font-name="Arial4" fo:font-size="28pt" fo:font-style="normal" fo:text-shadow="none" style:text-underline-style="none" fo:font-weight="normal" style:letter-kerning="true" style:font-name-asian="Arial4" style:font-size-asian="28pt" style:font-style-asian="normal" style:font-weight-asian="normal" style:font-name-complex="Arial4" style:font-size-complex="28pt" style:font-style-complex="normal" style:font-weight-complex="normal" style:text-emphasize="none" style:font-relief="none" style:text-overline-style="none" style:text-overline-color="font-color"/>
    </style:style>
    <style:style style:name="T19" style:family="text">
      <style:text-properties fo:color="#ff0000" style:text-outline="false" style:text-line-through-style="none" style:text-position="-33% 58%" style:font-name="Arial4" fo:font-size="28pt" fo:font-style="normal" fo:text-shadow="none" style:text-underline-style="none" fo:font-weight="bold" style:letter-kerning="true" style:font-name-asian="Arial4" style:font-size-asian="28pt" style:font-style-asian="normal" style:font-weight-asian="bold" style:font-name-complex="Arial4" style:font-size-complex="28pt" style:font-style-complex="normal" style:font-weight-complex="bold" style:text-emphasize="none" style:font-relief="none" style:text-overline-style="none" style:text-overline-color="font-color"/>
    </style:style>
    <style:style style:name="T20" style:family="text">
      <style:text-properties fo:color="#ff0000" style:text-outline="false" style:text-line-through-style="none" style:font-name="Arial4" fo:font-size="28pt" fo:font-style="normal" fo:text-shadow="none" style:text-underline-style="none" fo:font-weight="bold" style:letter-kerning="true" style:font-name-asian="Arial4" style:font-size-asian="28pt" style:font-style-asian="normal" style:font-weight-asian="bold" style:font-name-complex="Arial4" style:font-size-complex="28pt" style:font-style-complex="normal" style:font-weight-complex="bold" style:text-emphasize="none" style:font-relief="none" style:text-overline-style="none" style:text-overline-color="font-color"/>
    </style:style>
    <style:style style:name="T21" style:family="text">
      <style:text-properties fo:color="#0000ff" fo:font-weight="bold" style:font-weight-asian="bold" style:font-weight-complex="bold"/>
    </style:style>
    <style:style style:name="T22" style:family="text">
      <style:text-properties style:font-name="Arial" style:font-name-asian="Arial4" style:font-name-complex="Arial4"/>
    </style:style>
    <style:style style:name="T23" style:family="text">
      <style:text-properties style:font-name="Arial" fo:font-weight="bold" style:font-name-asian="Arial4" style:font-weight-asian="bold" style:font-name-complex="Arial4" style:font-weight-complex="bold"/>
    </style:style>
    <style:style style:name="T24" style:family="text">
      <style:text-properties style:font-name="Arial4" fo:font-size="22pt" fo:font-weight="bold" style:font-name-asian="Arial4" style:font-size-asian="22pt" style:font-weight-asian="bold" style:font-name-complex="Arial4" style:font-size-complex="22pt" style:font-weight-complex="bold"/>
    </style:style>
    <style:style style:name="T25" style:family="text">
      <style:text-properties style:font-name="Arial" fo:font-size="22pt" style:font-name-asian="Arial4" style:font-size-asian="22pt" style:font-name-complex="Arial4" style:font-size-complex="22pt"/>
    </style:style>
    <style:style style:name="T26" style:family="text">
      <style:text-properties style:font-name="Arial2" fo:font-size="18pt" style:font-size-asian="18pt" style:font-size-complex="18pt"/>
    </style:style>
    <style:style style:name="T27" style:family="text">
      <style:text-properties style:font-name="Arial2" fo:font-size="18pt" fo:font-weight="bold" style:font-name-asian="Arial4" style:font-size-asian="18pt" style:font-weight-asian="bold" style:font-name-complex="Arial4" style:font-size-complex="18pt" style:font-weight-complex="bold"/>
    </style:style>
    <style:style style:name="T28" style:family="text">
      <style:text-properties style:font-name="Arial2" fo:font-size="18pt" fo:font-weight="normal" style:font-name-asian="Arial4" style:font-size-asian="18pt" style:font-weight-asian="normal" style:font-name-complex="Arial4" style:font-size-complex="18pt" style:font-weight-complex="normal"/>
    </style:style>
    <style:style style:name="T29" style:family="text">
      <style:text-properties fo:color="#c5000b" fo:font-weight="bold" style:font-weight-asian="bold" style:font-weight-complex="bold"/>
    </style:style>
    <style:style style:name="T30" style:family="text">
      <style:text-properties fo:font-size="32pt" style:font-size-asian="32pt" style:font-size-complex="32pt"/>
    </style:style>
    <style:style style:name="T31" style:family="text">
      <style:text-properties style:text-position="0% 100%" style:font-name="Arial4" fo:font-size="22pt" fo:font-weight="normal" style:font-name-asian="Arial4" style:font-size-asian="22pt" style:font-weight-asian="normal" style:font-name-complex="Arial4" style:font-size-complex="22pt" style:font-weight-complex="normal"/>
    </style:style>
    <style:style style:name="T32" style:family="text">
      <style:text-properties style:text-position="0% 100%" style:font-name="Arial4" fo:font-size="22pt" fo:font-weight="bold" style:font-name-asian="Arial4" style:font-size-asian="22pt" style:font-weight-asian="bold" style:font-name-complex="Arial4" style:font-size-complex="22pt" style:font-weight-complex="bold"/>
    </style:style>
    <style:style style:name="T33" style:family="text">
      <style:text-properties style:text-position="0% 100%" style:font-name="Arial4" fo:font-size="22pt" fo:font-style="italic" fo:font-weight="normal" style:font-name-asian="Arial4" style:font-size-asian="22pt" style:font-style-asian="italic" style:font-weight-asian="normal" style:font-name-complex="Arial4" style:font-size-complex="22pt" style:font-style-complex="italic" style:font-weight-complex="normal"/>
    </style:style>
    <style:style style:name="T34" style:family="text">
      <style:text-properties style:text-position="0% 100%" style:font-name="Arial2" fo:font-size="22pt" fo:font-style="italic" fo:font-weight="normal" style:font-name-asian="Arial4" style:font-size-asian="22pt" style:font-style-asian="italic" style:font-weight-asian="normal" style:font-name-complex="Arial4" style:font-size-complex="22pt" style:font-style-complex="italic" style:font-weight-complex="normal"/>
    </style:style>
    <style:style style:name="T35" style:family="text">
      <style:text-properties style:text-position="0% 100%" style:font-name="Arial2" fo:font-size="22pt" fo:font-weight="normal" style:font-name-asian="Arial4" style:font-size-asian="22pt" style:font-weight-asian="normal" style:font-name-complex="Arial4" style:font-size-complex="22pt" style:font-weight-complex="normal"/>
    </style:style>
    <style:style style:name="T36" style:family="text">
      <style:text-properties style:text-position="0% 100%" style:font-name="Arial2" fo:font-size="22pt" fo:font-style="normal" fo:font-weight="normal" style:font-name-asian="Arial4" style:font-size-asian="22pt" style:font-style-asian="normal" style:font-weight-asian="normal" style:font-name-complex="Arial4" style:font-size-complex="22pt" style:font-style-complex="normal" style:font-weight-complex="normal"/>
    </style:style>
    <style:style style:name="T37" style:family="text">
      <style:text-properties style:text-position="0% 100%" style:font-name="Arial4" fo:font-size="22pt" fo:font-style="normal" fo:font-weight="normal" style:font-name-asian="Arial4" style:font-size-asian="22pt" style:font-style-asian="normal" style:font-weight-asian="normal" style:font-name-complex="Arial4" style:font-size-complex="22pt" style:font-style-complex="normal" style:font-weight-complex="normal"/>
    </style:style>
    <style:style style:name="T38" style:family="text">
      <style:text-properties style:text-position="-33% 58%" style:font-name="Arial2" fo:font-size="22pt" fo:font-weight="normal" style:font-name-asian="Arial4" style:font-size-asian="22pt" style:font-weight-asian="normal" style:font-name-complex="Arial4" style:font-size-complex="22pt" style:font-weight-complex="normal"/>
    </style:style>
    <style:style style:name="T39" style:family="text">
      <style:text-properties style:text-position="33% 58%" style:font-name="Arial4" fo:font-size="22pt" fo:font-weight="normal" style:font-name-asian="Arial4" style:font-size-asian="22pt" style:font-weight-asian="normal" style:font-name-complex="Arial4" style:font-size-complex="22pt" style:font-weight-complex="normal"/>
    </style:style>
    <style:style style:name="T40" style:family="text">
      <style:text-properties fo:color="#008000" fo:font-weight="bold" style:font-weight-asian="bold" style:font-weight-complex="bold"/>
    </style:style>
    <style:style style:name="T41" style:family="text">
      <style:text-properties style:font-name="Arial2" fo:font-size="22pt" style:font-size-asian="22pt" style:font-size-complex="22pt"/>
    </style:style>
    <style:style style:name="T42" style:family="text">
      <style:text-properties style:font-name="Arial2" fo:font-size="22pt" fo:font-weight="bold" style:font-name-asian="Arial4" style:font-size-asian="22pt" style:font-weight-asian="bold" style:font-name-complex="Arial4" style:font-size-complex="22pt" style:font-weight-complex="bold"/>
    </style:style>
    <style:style style:name="T43" style:family="text">
      <style:text-properties style:font-name="Arial2" fo:font-size="22pt" fo:font-weight="normal" style:font-name-asian="Arial4" style:font-size-asian="22pt" style:font-weight-asian="normal" style:font-name-complex="Arial4" style:font-size-complex="22pt" style:font-weight-complex="normal"/>
    </style:style>
    <style:style style:name="T44" style:family="text">
      <style:text-properties fo:font-style="italic" style:font-style-asian="italic" style:font-style-complex="italic"/>
    </style:style>
    <style:style style:name="T45" style:family="text">
      <style:text-properties fo:font-size="18pt" fo:font-weight="bold" style:font-weight-asian="bold" style:font-weight-complex="bold"/>
    </style:style>
    <style:style style:name="T46" style:family="text">
      <style:text-properties style:text-position="-33% 58%" style:font-name="Arial4" fo:font-size="18pt" fo:font-weight="bold" style:font-name-asian="Arial4" style:font-weight-asian="bold" style:font-name-complex="Arial4" style:font-weight-complex="bold"/>
    </style:style>
    <style:style style:name="T47" style:family="text">
      <style:text-properties style:text-position="-33% 58%" style:font-name="Arial4" fo:font-size="18pt" fo:font-weight="bold" style:font-name-asian="Arial4" style:font-size-asian="18pt" style:font-weight-asian="bold" style:font-name-complex="Arial4" style:font-size-complex="18pt" style:font-weight-complex="bold"/>
    </style:style>
    <style:style style:name="T48" style:family="text">
      <style:text-properties style:font-name="Arial4" fo:font-size="18pt" fo:font-weight="bold" style:font-name-asian="Arial4" style:font-size-asian="18pt" style:font-weight-asian="bold" style:font-name-complex="Arial4" style:font-size-complex="18pt" style:font-weight-complex="bold" style:text-overline-style="wave" style:text-overline-width="auto" style:text-overline-color="font-color"/>
    </style:style>
    <style:style style:name="T49" style:family="text">
      <style:text-properties fo:font-size="18pt"/>
    </style:style>
    <style:style style:name="T50" style:family="text">
      <style:text-properties fo:font-size="36pt" style:font-size-asian="36pt" style:font-size-complex="36pt"/>
    </style:style>
    <style:style style:name="T51" style:family="text">
      <style:text-properties fo:color="#008000"/>
    </style:style>
    <style:style style:name="T52" style:family="text">
      <style:text-properties fo:font-size="28pt" style:font-size-asian="28pt" style:font-size-complex="2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text-style-name="P1" draw:layer="layout" svg:width="25.2cm" svg:height="2.4cm" svg:x="1.4cm" svg:y="0.8cm" presentation:class="title" presentation:user-transformed="true">
          <draw:text-box>
            <text:p><text:span text:style-name="T1">Stochastic Gradient VB</text:span></text:p>
          </draw:text-box>
        </draw:frame>
        <draw:frame presentation:style-name="pr2" draw:layer="layout" svg:width="25.2cm" svg:height="8.533cm" svg:x="1.4cm" svg:y="4.722cm" presentation:class="subtitle" presentation:user-transformed="true">
          <draw:text-box>
            <text:p><text:span text:style-name="T2">Intractable posterior distributions?</text:span><text:span text:style-name="T2"><text:line-break/></text:span><text:span text:style-name="T3">Gradients to the Rescue!</text:span><text:span text:style-name="T4"><text:line-break/></text:span><text:span text:style-name="T4"><text:line-break/></text:span><text:span text:style-name="T4">An efficient variational inference algorithm for the intractable case.</text:span><text:span text:style-name="T4"><text:line-break/></text:span><text:span text:style-name="T4"> </text:span></text:p>
          </draw:text-box>
        </draw:frame>
        <draw:frame draw:style-name="gr1" draw:text-style-name="P2" draw:layer="layout" svg:width="13.112cm" svg:height="2.2cm" svg:x="7.584cm" svg:y="17.8cm">
          <draw:image xlink:href="Pictures/100000000000057E000000EC6037A295.png" xlink:type="simple" xlink:show="embed" xlink:actuate="onLoad">
            <text:p/>
          </draw:image>
        </draw:frame>
        <draw:frame draw:style-name="gr2" draw:text-style-name="P3" draw:layer="layout" svg:width="17.2cm" svg:height="2.016cm" svg:x="7.654cm" svg:y="15.134cm">
          <draw:text-box>
            <text:p><text:span text:style-name="T5">Durk Kingma</text:span></text:p>
            <text:p><text:span text:style-name="T6">1</text:span><text:span text:style-name="T7">st</text:span><text:span text:style-name="T6"> year PhD Candidate</text:span></text:p>
          </draw:text-box>
        </draw:frame>
        <presentation:notes draw:style-name="dp2">
          <draw:page-thumbnail draw:style-name="gr3" draw:layer="layout" svg:width="14.848cm" svg:height="11.136cm" svg:x="3.075cm" svg:y="2.257cm" draw:page-number="1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Table of contents</text:p>
          </draw:text-box>
        </draw:frame>
        <draw:frame presentation:style-name="pr5" draw:layer="layout" svg:width="25.199cm" svg:height="12.179cm" svg:x="1.4cm" svg:y="4.914cm" presentation:class="outline">
          <draw:text-box>
            <text:list text:style-name="L2">
              <text:list-item>
                <text:p>Introduction</text:p>
                <text:list>
                  <text:list-item>
                    <text:p>Bayesian posterior inference</text:p>
                  </text:list-item>
                </text:list>
              </text:list-item>
              <text:list-item>
                <text:p>Method</text:p>
                <text:list>
                  <text:list-item>
                    <text:p>Our estimator of the bound</text:p>
                  </text:list-item>
                  <text:list-item>
                    <text:p>Parameterization with a noise variable</text:p>
                  </text:list-item>
                  <text:list-item>
                    <text:p>Application: the variational auto-encoder</text:p>
                  </text:list-item>
                </text:list>
              </text:list-item>
              <text:list-item>
                <text:p>Experiments</text:p>
              </text:list-item>
              <text:list-item>
                <text:p>Conclusion</text:p>
              </text:list-item>
            </text:list>
          </draw:text-box>
        </draw:frame>
        <draw:frame draw:style-name="gr1" draw:text-style-name="P2" draw:layer="layout" svg:width="3.556cm" svg:height="2.794cm" svg:x="1.778cm" svg:y="0.508cm">
          <draw:image xlink:href="Pictures/1000000000000170000001127A358837.png" xlink:type="simple" xlink:show="embed" xlink:actuate="onLoad">
            <text:p/>
          </draw:image>
        </draw:frame>
        <draw:frame draw:style-name="gr1" draw:text-style-name="P2" draw:layer="layout" svg:width="6.311cm" svg:height="3.33cm" svg:x="8.929cm" svg:y="15.494cm">
          <draw:image xlink:href="Pictures/10000000000001A5000000D3E2CA822E.png" xlink:type="simple" xlink:show="embed" xlink:actuate="onLoad">
            <text:p/>
          </draw:image>
        </draw:frame>
        <draw:frame draw:style-name="gr1" draw:text-style-name="P2" draw:layer="layout" svg:width="7.659cm" svg:height="2.572cm" svg:x="17.526cm" svg:y="7.588cm">
          <draw:image xlink:href="Pictures/10000000000001FF000000A3C54801DE.png" xlink:type="simple" xlink:show="embed" xlink:actuate="onLoad">
            <text:p/>
          </draw:image>
        </draw:frame>
        <draw:frame draw:style-name="gr1" draw:text-style-name="P2" draw:layer="layout" svg:width="3.987cm" svg:height="4.624cm" svg:x="22.612cm" svg:y="1.218cm">
          <draw:image xlink:href="Pictures/100000000000010A00000125FD839404.png" xlink:type="simple" xlink:show="embed" xlink:actuate="onLoad">
            <text:p/>
          </draw:image>
        </draw:frame>
        <draw:frame draw:style-name="gr1" draw:text-style-name="P2" draw:layer="layout" svg:width="5.546cm" svg:height="4.166cm" svg:x="20.574cm" svg:y="15.138cm">
          <draw:image xlink:href="Pictures/1000000000000172000001088FFAC415.png" xlink:type="simple" xlink:show="embed" xlink:actuate="onLoad">
            <text:p/>
          </draw:image>
        </draw:frame>
        <draw:frame draw:style-name="gr1" draw:text-style-name="P2" draw:layer="layout" svg:width="5.546cm" svg:height="0.961cm" svg:x="11.218cm" svg:y="3.81cm">
          <draw:image xlink:href="Pictures/10000000000001720000003DAA3DA714.png" xlink:type="simple" xlink:show="embed" xlink:actuate="onLoad">
            <text:p/>
          </draw:image>
        </draw:frame>
        <presentation:notes draw:style-name="dp2">
          <draw:page-thumbnail draw:style-name="gr3" draw:layer="layout" svg:width="14.848cm" svg:height="11.136cm" svg:x="3.075cm" svg:y="2.257cm" draw:page-number="2" presentation:class="page"/>
          <draw:frame presentation:style-name="pr3" draw:layer="layout" svg:width="16.799cm" svg:height="13.364cm" svg:x="2.1cm" svg:y="14.107cm" presentation:class="notes" presentation:placeholder="true" presentation:user-transformed="true">
            <draw:text-box/>
          </draw:frame>
        </presentation:notes>
      </draw:page>
      <draw:page draw:name="page3" draw:style-name="dp1" draw:master-page-name="Default" presentation:presentation-page-layout-name="AL2T1">
        <office:forms form:automatic-focus="false" form:apply-design-mode="false"/>
        <draw:frame presentation:style-name="pr6" draw:layer="layout" svg:width="25.199cm" svg:height="3.506cm" svg:x="1.4cm" svg:y="0.837cm" presentation:class="title" presentation:user-transformed="true">
          <draw:text-box>
            <text:p>General setup</text:p>
          </draw:text-box>
        </draw:frame>
        <draw:frame presentation:style-name="pr5" draw:layer="layout" svg:width="23.238cm" svg:height="14.898cm" svg:x="1.654cm" svg:y="4.343cm" presentation:class="outline" presentation:user-transformed="true">
          <draw:text-box>
            <text:list text:style-name="L2">
              <text:list-item>
                <text:p>General setup:</text:p>
                <text:list>
                  <text:list-item>
                    <text:p><text:span text:style-name="T8">x </text:span>: observed variables</text:p>
                  </text:list-item>
                  <text:list-item>
                    <text:p><text:span text:style-name="T8">z </text:span><text:span text:style-name="T9">: unobserved variables (continuous)</text:span></text:p>
                  </text:list-item>
                  <text:list-item>
                    <text:p><text:span text:style-name="T10">θ </text:span><text:span text:style-name="T11">: </text:span>model parameters</text:p>
                  </text:list-item>
                  <text:list-item>
                    <text:p>A normalized joint PDF: p<text:span text:style-name="T12">θ</text:span>(<text:span text:style-name="T13">x</text:span><text:span text:style-name="T9">,</text:span><text:span text:style-name="T13">z</text:span><text:span text:style-name="T9">)</text:span></text:p>
                  </text:list-item>
                  <text:list-item>
                    <text:p>posterior p<text:span text:style-name="T12">θ</text:span>(<text:span text:style-name="T13">z</text:span><text:span text:style-name="T9">|</text:span><text:span text:style-name="T13">x</text:span><text:span text:style-name="T9">) is </text:span><text:span text:style-name="T14">intractable</text:span></text:p>
                  </text:list-item>
                </text:list>
              </text:list-item>
              <text:list-item>
                <text:p><text:span text:style-name="T13">We want to:</text:span></text:p>
                <text:list>
                  <text:list-item>
                    <text:p>Infer an (approximate) posterior distribution over the latent variables <text:span text:style-name="T13">z</text:span></text:p>
                  </text:list-item>
                  <text:list-item>
                    <text:p>Learn the param<text:span text:style-name="T15">eters </text:span><text:span text:style-name="T16">θ</text:span><text:span text:style-name="T15"> (obtain a MAP estimate)</text:span><text:span text:style-name="T15"><text:line-break/></text:span><text:span text:style-name="T15">OR infer an approximate posterior distribution over the parameters</text:span></text:p>
                    <text:p/>
                  </text:list-item>
                </text:list>
              </text:list-item>
            </text:list>
          </draw:text-box>
        </draw:frame>
        <draw:frame draw:style-name="gr4" draw:text-style-name="P2" draw:layer="layout" svg:width="4.617cm" svg:height="5.749cm" svg:x="21.136cm" svg:y="5.311cm">
          <draw:image xlink:href="Pictures/10000000000000C8000000F90335C5BC.png" xlink:type="simple" xlink:show="embed" xlink:actuate="onLoad">
            <text:p/>
          </draw:image>
        </draw:frame>
        <draw:frame draw:style-name="gr5" draw:layer="layout" svg:width="4.671cm" svg:height="0.962cm" svg:x="21.382cm" svg:y="4.443cm">
          <draw:text-box>
            <text:p>e.g:</text:p>
          </draw:text-box>
        </draw:frame>
        <presentation:notes draw:style-name="dp2">
          <draw:page-thumbnail draw:style-name="gr3" draw:layer="layout" svg:width="14.848cm" svg:height="11.136cm" svg:x="3.075cm" svg:y="2.257cm" draw:page-number="3" presentation:class="page"/>
          <draw:frame presentation:style-name="pr7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presentation:style-name="pr6" draw:layer="layout" svg:width="25.199cm" svg:height="3.506cm" svg:x="1.4cm" svg:y="0.837cm" presentation:class="title" presentation:placeholder="true" presentation:user-transformed="true">
          <draw:text-box/>
        </draw:frame>
        <draw:frame presentation:style-name="pr5" draw:layer="layout" svg:width="25.199cm" svg:height="12.179cm" svg:x="1.4cm" svg:y="4.914cm" presentation:class="outline" presentation:user-transformed="true">
          <draw:text-box>
            <text:list text:style-name="L2">
              <text:list-item>
                <text:p><text:span text:style-name="T17">What if the posterior </text:span><text:span text:style-name="T18">p</text:span><text:span text:style-name="T19">θ</text:span><text:span text:style-name="T18">(</text:span><text:span text:style-name="T20">z | x</text:span><text:span text:style-name="T18">) is intractable?</text:span></text:p>
                <text:list>
                  <text:list-item>
                    <text:p>We cannot use standard EM</text:p>
                  </text:list-item>
                  <text:list-item>
                    <text:p>Sampling-based EM (MCEM) is often still possible, but requires sampling from the latent variables' posterior, which is slow</text:p>
                  </text:list-item>
                  <text:list-item>
                    <text:p>Mean-field VB is often also impossible (it requires closed-form solutions to certain expectations of the joint PDF)</text:p>
                    <text:p/>
                  </text:list-item>
                </text:list>
              </text:list-item>
              <text:list-item>
                <text:p><text:span text:style-name="T21">Proposed solution: Stochastic VB</text:span></text:p>
              </text:list-item>
            </text:list>
          </draw:text-box>
        </draw:frame>
        <presentation:notes draw:style-name="dp2">
          <draw:page-thumbnail draw:style-name="gr3" draw:layer="layout" svg:width="14.848cm" svg:height="11.136cm" svg:x="3.075cm" svg:y="2.257cm" draw:page-number="4" presentation:class="page"/>
          <draw:frame presentation:style-name="pr7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The Variational Bound</text:p>
          </draw:text-box>
        </draw:frame>
        <draw:frame presentation:style-name="pr5" draw:layer="layout" svg:width="25.199cm" svg:height="7.024cm" svg:x="1.4cm" svg:y="4.914cm" presentation:class="outline" presentation:user-transformed="true">
          <draw:text-box>
            <text:list text:style-name="L2">
              <text:list-item>
                <text:p>We introduce the variational approximation: </text:p>
                <text:list>
                  <text:list-item>
                    <text:p><text:span text:style-name="T22">Distribution can be almost anything (we use Gaussian)</text:span></text:p>
                  </text:list-item>
                  <text:list-item>
                    <text:p><text:span text:style-name="T22">Will approximate the true (but intractable) posterior</text:span></text:p>
                  </text:list-item>
                </text:list>
                <text:p><text:span text:style-name="T22"/></text:p>
                <text:p><text:span text:style-name="T23">Marginal likelihood can be written as:</text:span></text:p>
              </text:list-item>
            </text:list>
          </draw:text-box>
        </draw:frame>
        <draw:custom-shape draw:style-name="gr6" draw:text-style-name="P5" draw:layer="layout" svg:width="25.146cm" svg:height="2.494cm" svg:x="1.778cm" svg:y="17.218cm">
          <text:p text:style-name="P2"><text:span text:style-name="T5">This bound is exactly we want to optimize!</text:span></text:p>
          <text:p text:style-name="P2"><text:span text:style-name="T5">(w.r.t. </text:span><text:span text:style-name="T24">φ</text:span><text:span text:style-name="T25"> and </text:span><text:span text:style-name="T24">θ)</text:span></text:p>
          <draw:enhanced-geometry svg:viewBox="0 0 21600 21600" draw:type="rectangle" draw:enhanced-path="M 0 0 L 21600 0 21600 21600 0 21600 0 0 Z N"/>
        </draw:custom-shape>
        <draw:frame draw:style-name="gr4" draw:text-style-name="P2" draw:layer="layout" svg:width="2.159cm" svg:height="1.022cm" svg:x="22.428cm" svg:y="4.874cm">
          <draw:image xlink:href="Pictures/100000000000016F000000AE988E5F07.png" xlink:type="simple" xlink:show="embed" xlink:actuate="onLoad">
            <text:p/>
          </draw:image>
          <svg:title>TexMaths</svg:title>
          <svg:desc>28§latex§$\qPhi(\bz)$</svg:desc>
        </draw:frame>
        <draw:frame draw:style-name="gr4" draw:text-style-name="P2" draw:layer="layout" svg:width="24.612cm" svg:height="4.159cm" svg:x="2.058cm" svg:y="12.624cm">
          <draw:image xlink:href="Pictures/100000000000140C00000363DF178CB9.png" xlink:type="simple" xlink:show="embed" xlink:actuate="onLoad">
            <text:p/>
          </draw:image>
          <svg:title>TexMaths</svg:title>
          <svg:desc>28§latex§\begin{align*}
\log \pT(\bx) &amp;= KL(q_{\bz} || p_{\bz|\bx}) + \LB{\bx} \\
\text{where\quad} \LB{\bx} &amp;= \int \qPhi(\bz) \left(  \log \pT(\bx,\bz) - \log \qPhi(\bz) \right) \,d\bz \\
&amp;\text{(the variational lower bound of the marg. likelihood)}
\end{align*}
</svg:desc>
        </draw:frame>
        <presentation:notes draw:style-name="dp2">
          <draw:page-thumbnail draw:style-name="gr3" draw:layer="layout" svg:width="14.848cm" svg:height="11.136cm" svg:x="3.075cm" svg:y="2.257cm" draw:page-number="5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presentation:style-name="pr6" draw:layer="layout" svg:width="25.199cm" svg:height="3.506cm" svg:x="1.4cm" svg:y="0.837cm" presentation:class="title">
          <draw:text-box>
            <text:p>“Naive” Monte Carlo estimator of the bound</text:p>
          </draw:text-box>
        </draw:frame>
        <draw:custom-shape draw:style-name="gr7" draw:text-style-name="P6" draw:layer="layout" svg:width="24.821cm" svg:height="2.286cm" svg:x="1.778cm" svg:y="13.462cm">
          <text:p text:style-name="P2"><text:span text:style-name="T26">Problem: not differentiable w.r.t. </text:span><text:span text:style-name="T27">φ! (</text:span><text:span text:style-name="T28">Cannot differentiate through sampling process).</text:span></text:p>
          <draw:enhanced-geometry svg:viewBox="0 0 21600 21600" draw:type="rectangle" draw:enhanced-path="M 0 0 L 21600 0 21600 21600 0 21600 0 0 Z N"/>
        </draw:custom-shape>
        <draw:frame draw:style-name="gr4" draw:text-style-name="P2" draw:layer="layout" svg:width="20.499cm" svg:height="7.21cm" svg:x="2.897cm" svg:y="4.811cm">
          <draw:image xlink:href="Pictures/1000000000000D9E000004CA57236AD9.png" xlink:type="simple" xlink:show="embed" xlink:actuate="onLoad">
            <text:p/>
          </draw:image>
          <svg:title>TexMaths</svg:title>
          <svg:desc>28§latex§\begin{align*}
\LB{\bx} &amp;= \int \qPhi(\bz) \bigl[  \log \pT(\bx,\bz) - \log \qPhi(\bz) \bigr] \,d\bz \\
&amp;\simeq \frac{1}{L} \sum_{l=1}^L \left( \log \pT(\bx,\bzl) - \log \qPhi(\bzl) \right)
\\ &amp;\text{\quad where \quad} \bzl \sim \qPhi(\bz) \text{\quad (samples)}
\end{align*}</svg:desc>
        </draw:frame>
        <draw:frame presentation:style-name="pr8" draw:layer="layout" svg:width="28.042cm" svg:height="3.258cm" svg:x="-0.374cm" svg:y="16.818cm">
          <draw:text-box>
            <text:list text:style-name="L2">
              <text:list-item>
                <text:list>
                  <text:list-item>
                    <text:list>
                      <text:list-header>
                        <text:p>Recently proposed solutions (2013)</text:p>
                        <text:list>
                          <text:list-item>
                            <text:p><text:s/>by Tim Salimans: (<text:span text:style-name="T29">only applies to Exponential Family q</text:span>)</text:p>
                          </text:list-item>
                          <text:list-item>
                            <text:p>Michael Jordan / David Blei (<text:span text:style-name="T29">very high variance</text:span>)</text:p>
                          </text:list-item>
                        </text:list>
                      </text:list-header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3" draw:layer="layout" svg:width="14.848cm" svg:height="11.136cm" svg:x="3.075cm" svg:y="2.257cm" draw:page-number="6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presentation:style-name="pr6" draw:text-style-name="P7" draw:layer="layout" svg:width="25.199cm" svg:height="3.506cm" svg:x="1.4cm" svg:y="0.837cm" presentation:class="title" presentation:user-transformed="true">
          <draw:text-box>
            <text:p><text:span text:style-name="T30">Key “reparameterization trick”:</text:span><text:span text:style-name="T30"><text:line-break/></text:span><text:span text:style-name="T30">Alternative way of sampling from q(z)</text:span></text:p>
          </draw:text-box>
        </draw:frame>
        <draw:frame presentation:style-name="pr5" draw:layer="layout" svg:width="25.199cm" svg:height="14.39cm" svg:x="1.471cm" svg:y="5.08cm" presentation:class="outline" presentation:user-transformed="true">
          <draw:text-box>
            <text:list text:style-name="L2">
              <text:list-header>
                <text:p><text:span text:style-name="T31"/></text:p>
                <text:p><text:span text:style-name="T32">Two-step sampling process:</text:span></text:p>
                <text:list>
                  <text:list-header>
                    <text:p><text:span text:style-name="T32">1.</text:span><text:span text:style-name="T31"> <text:s text:c="2"/>First sample 'ε' from p(ε) <text:s text:c="2"/></text:span><text:span text:style-name="T33">(independent of </text:span><text:span text:style-name="T34">φ</text:span><text:span text:style-name="T33">!)</text:span></text:p>
                    <text:p><text:span text:style-name="T32">2.</text:span><text:span text:style-name="T31"> <text:s text:c="2"/>z = g(</text:span><text:span text:style-name="T35">φ, </text:span><text:span text:style-name="T31">ε</text:span><text:span text:style-name="T35">) <text:s/>(some differentiable function of </text:span><text:span text:style-name="T36">φ and </text:span><text:span text:style-name="T37">ε</text:span><text:span text:style-name="T35">)</text:span></text:p>
                    <text:p><text:span text:style-name="T35"><text:s text:c="6"/></text:span><text:span text:style-name="T35">Such that z ~ q</text:span><text:span text:style-name="T38">φ</text:span><text:span text:style-name="T35">(z) <text:s text:c="2"/>(the correct distribution)</text:span></text:p>
                  </text:list-header>
                </text:list>
                <text:p><text:span text:style-name="T31"/></text:p>
                <text:p><text:span text:style-name="T31">Examples:</text:span></text:p>
                <text:list>
                  <text:list-item text:start-value="1">
                    <text:p><text:span text:style-name="T31">if q(z) ~ N(μ, σ)</text:span></text:p>
                    <text:list>
                      <text:list-header>
                        <text:p><text:span text:style-name="T31">ε ~ N(0,1)</text:span></text:p>
                        <text:p><text:span text:style-name="T31">z = μ + σ * ε</text:span></text:p>
                      </text:list-header>
                    </text:list>
                  </text:list-item>
                  <text:list-item>
                    <text:p><text:span text:style-name="T31">Inverse CDF:</text:span></text:p>
                    <text:list>
                      <text:list-header>
                        <text:p><text:span text:style-name="T31">ε ~ U(0,1)</text:span></text:p>
                        <text:p><text:span text:style-name="T31">z = F</text:span><text:span text:style-name="T39">-1</text:span><text:span text:style-name="T31">(</text:span><text:span text:style-name="T35">φ, </text:span><text:span text:style-name="T31">ε)</text:span></text:p>
                      </text:list-header>
                    </text:list>
                  </text:list-item>
                </text:list>
              </text:list-header>
            </text:list>
          </draw:text-box>
        </draw:frame>
        <draw:custom-shape draw:style-name="gr8" draw:text-style-name="P2" draw:layer="layout" svg:width="20.828cm" svg:height="5.334cm" svg:x="1.016cm" svg:y="5.842cm">
          <text:p/>
          <draw:enhanced-geometry svg:viewBox="0 0 21600 21600" draw:type="rectangle" draw:enhanced-path="M 0 0 L 21600 0 21600 21600 0 21600 0 0 Z N"/>
        </draw:custom-shape>
        <draw:custom-shape draw:style-name="gr9" draw:text-style-name="P2" xml:id="id2" draw:id="id2" draw:layer="layout" svg:width="1.055cm" svg:height="1.055cm" svg:x="18.854cm" svg:y="15.49cm">
          <text:p text:style-name="P2">z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0" draw:text-style-name="P8" xml:id="id1" draw:id="id1" draw:layer="layout" svg:width="2.156cm" svg:height="1.222cm" svg:x="18.318cm" svg:y="17.572cm">
          <draw:text-box>
            <text:list text:style-name="L1">
              <text:list-header>
                <text:p text:style-name="P8"><text:span text:style-name="T35">φ</text:span></text:p>
              </text:list-header>
            </text:list>
          </draw:text-box>
        </draw:frame>
        <draw:connector draw:style-name="gr11" draw:text-style-name="P2" draw:layer="layout" draw:type="curve" svg:x1="19.396cm" svg:y1="17.572cm" svg:x2="19.382cm" svg:y2="16.545cm" draw:start-shape="id1" draw:start-glue-point="0" draw:end-shape="id2" draw:end-glue-point="8" svg:d="m19396 17572c0-732-14-219-14-1027" svg:viewBox="0 0 15 1028">
          <text:p/>
        </draw:connector>
        <draw:frame draw:style-name="gr10" draw:text-style-name="P8" xml:id="id3" draw:id="id3" draw:layer="layout" svg:width="2.223cm" svg:height="1.222cm" svg:x="21.96cm" svg:y="17.574cm">
          <draw:text-box>
            <text:list text:style-name="L1">
              <text:list-header>
                <text:p text:style-name="P8"><text:span text:style-name="T35">φ</text:span></text:p>
              </text:list-header>
            </text:list>
          </draw:text-box>
        </draw:frame>
        <draw:custom-shape draw:style-name="gr9" draw:text-style-name="P2" xml:id="id4" draw:id="id4" draw:layer="layout" svg:width="1.265cm" svg:height="1.266cm" svg:x="22.484cm" svg:y="15.514cm">
          <text:p text:style-name="P2">z</text:p>
          <draw:enhanced-geometry svg:viewBox="0 0 21600 21600" draw:glue-points="10800 0 0 10800 10800 21600 21600 10800" draw:text-areas="5400 5400 16200 16200" draw:type="diamond" draw:enhanced-path="M 10800 0 L 21600 10800 10800 21600 0 10800 10800 0 Z N"/>
        </draw:custom-shape>
        <draw:custom-shape draw:style-name="gr9" draw:text-style-name="P2" xml:id="id5" draw:id="id5" draw:layer="layout" svg:width="1.055cm" svg:height="1.054cm" svg:x="24.683cm" svg:y="15.607cm">
          <text:p text:style-name="P2"><text:span text:style-name="T31">ε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1" draw:text-style-name="P2" draw:layer="layout" draw:type="line" svg:x1="23.071cm" svg:y1="17.574cm" svg:x2="23.117cm" svg:y2="16.78cm" draw:start-shape="id3" draw:start-glue-point="0" draw:end-shape="id4" draw:end-glue-point="6" svg:d="m23071 17574 46-794" svg:viewBox="0 0 47 795">
          <text:p/>
        </draw:connector>
        <draw:connector draw:style-name="gr11" draw:text-style-name="P2" draw:layer="layout" draw:type="line" svg:x1="24.683cm" svg:y1="16.134cm" svg:x2="23.749cm" svg:y2="16.147cm" draw:start-shape="id5" draw:start-glue-point="6" draw:end-shape="id4" draw:end-glue-point="7" svg:d="m24683 16134-934 13" svg:viewBox="0 0 935 14">
          <text:p/>
        </draw:connector>
        <draw:custom-shape draw:style-name="gr12" draw:text-style-name="P2" draw:layer="layout" svg:width="0.845cm" svg:height="1.092cm" svg:x="20.693cm" svg:y="16.563cm">
          <text:p/>
          <draw:enhanced-geometry svg:viewBox="0 0 21600 21600" draw:text-areas="0 ?f0 ?f5 ?f2" draw:type="right-arrow" draw:modifiers="10576.9911504425 5459.02929602099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presentation:notes draw:style-name="dp2">
          <draw:page-thumbnail draw:style-name="gr3" draw:layer="layout" svg:width="14.848cm" svg:height="11.136cm" svg:x="3.075cm" svg:y="2.257cm" draw:page-number="7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office:forms form:automatic-focus="false" form:apply-design-mode="false"/>
        <draw:frame presentation:style-name="pr6" draw:text-style-name="P9" draw:layer="layout" svg:width="25.199cm" svg:height="3.506cm" svg:x="1.4cm" svg:y="0.837cm" presentation:class="title">
          <draw:text-box>
            <text:p><text:span text:style-name="T40">SGVB estimator</text:span></text:p>
          </draw:text-box>
        </draw:frame>
        <draw:custom-shape draw:style-name="gr13" draw:text-style-name="P10" draw:layer="layout" svg:width="24.821cm" svg:height="2.362cm" svg:x="1.855cm" svg:y="17.31cm">
          <text:p text:style-name="P2"><text:span text:style-name="T41">Really simple and differentiable w.r.t. </text:span><text:span text:style-name="T42">φ </text:span><text:span text:style-name="T43">and </text:span><text:span text:style-name="T24">θ</text:span><text:span text:style-name="T42">!</text:span></text:p>
          <draw:enhanced-geometry svg:viewBox="0 0 21600 21600" draw:type="rectangle" draw:enhanced-path="M 0 0 L 21600 0 21600 21600 0 21600 0 0 Z N"/>
        </draw:custom-shape>
        <draw:frame draw:style-name="gr4" draw:text-style-name="P2" draw:layer="layout" svg:width="21.64cm" svg:height="11.276cm" svg:x="4.54cm" svg:y="4.726cm">
          <draw:image xlink:href="Pictures/1000000000000F880000081878B12296.png" xlink:type="simple" xlink:show="embed" xlink:actuate="onLoad">
            <text:p/>
          </draw:image>
          <svg:title>TexMaths</svg:title>
          <svg:desc>28§latex§\begin{align*}
\LB{\bx} &amp;= \int \qPhi(\bz) \bigl[  \log \pT(\bx,\bz) - \log \qPhi(\bz) \bigr] \,d\bz \\
&amp;\simeq \frac{1}{L} \sum_{l=1}^L \left( \log \pT(\bx,\bzl) - \log \qPhi(\bzl) \right)
\end{align*}
\begin{align*}
\text{where \quad} 
\bepsl &amp;\sim p(\beps) \text{\quad (samples from noise variable)}\\
\bzl &amp;= g(\bepsl, \bphi) \\
(\text{such that \quad} \bzl &amp;\sim \qPhi(\bz))
\end{align*}
</svg:desc>
        </draw:frame>
        <presentation:notes draw:style-name="dp2">
          <draw:page-thumbnail draw:style-name="gr3" draw:layer="layout" svg:width="14.848cm" svg:height="11.136cm" svg:x="3.075cm" svg:y="2.257cm" draw:page-number="8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  <officeooo:annotation svg:x="0cm" svg:y="0cm">
          <dc:date>2014-01-06T11:32:39</dc:date>
          <text:p>Question: samples from q(z) can be obtained by first sampling from 'seed' random variable or noise variable, and then transforming that variable</text:p>
        </officeooo:annotation>
      </draw:page>
      <draw:page draw:name="page9" draw:style-name="dp1" draw:master-page-name="Default" presentation:presentation-page-layout-name="AL2T1">
        <office:forms form:automatic-focus="false" form:apply-design-mode="false"/>
        <draw:frame presentation:style-name="pr6" draw:layer="layout" svg:width="25.199cm" svg:height="3.506cm" svg:x="1.4cm" svg:y="0.837cm" presentation:class="title">
          <draw:text-box>
            <text:p>Basic SGVB Algorithm (L=1)</text:p>
          </draw:text-box>
        </draw:frame>
        <draw:frame presentation:style-name="pr5" draw:layer="layout" svg:width="15.11cm" svg:height="10.86cm" svg:x="6.3cm" svg:y="5.306cm" presentation:class="outline" presentation:user-transformed="true">
          <draw:text-box>
            <text:list text:style-name="L2">
              <text:list-header>
                <text:p>repeat</text:p>
                <text:list>
                  <text:list-header>
                    <text:p/>
                    <text:p/>
                    <text:p/>
                    <text:p/>
                    <text:p/>
                  </text:list-header>
                </text:list>
                <text:p/>
                <text:p>until convergence</text:p>
                <text:list>
                  <text:list-header>
                    <text:p/>
                  </text:list-header>
                </text:list>
              </text:list-header>
            </text:list>
          </draw:text-box>
        </draw:frame>
        <draw:custom-shape draw:style-name="gr14" draw:text-style-name="P2" draw:layer="layout" svg:width="15.24cm" svg:height="11.886cm" svg:x="6.17cm" svg:y="4.826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4" draw:text-style-name="P2" draw:layer="layout" svg:width="11.508cm" svg:height="7.339cm" svg:x="8.884cm" svg:y="6.781cm">
          <draw:image xlink:href="Pictures/10000000000007A5000004E071FA3389.png" xlink:type="simple" xlink:show="embed" xlink:actuate="onLoad">
            <text:p/>
          </draw:image>
          <svg:title>TexMaths</svg:title>
          <svg:desc>28§latex§\begin{align*}
\beps &amp;\leftarrow \text{sample from\;} p(\beps) \\
g_{\bT} &amp;\leftarrow \nabla_{\bT} \, \TLB{\bx,g(\beps,\bphi)} \\
g_{\bphi} &amp;\leftarrow \nabla_{\bphi} \, \TLB{\bx,g(\beps,\bphi)} \\
\bT &amp;\leftarrow \bT + \alpha \cdot g_{\bT} \\
\bphi &amp;\leftarrow \bphi + \alpha \cdot g_{\bphi} \\
\end{align*}</svg:desc>
        </draw:frame>
        <draw:frame draw:style-name="gr4" draw:text-style-name="P2" draw:layer="layout" svg:width="22.103cm" svg:height="1.24cm" svg:x="2.788cm" svg:y="18.004cm">
          <draw:image xlink:href="Pictures/1000000000000EAF000000D33D613ACE.png" xlink:type="simple" xlink:show="embed" xlink:actuate="onLoad">
            <text:p/>
          </draw:image>
          <svg:title>TexMaths</svg:title>
          <svg:desc>28§latex§\begin{align*}
\text{where\quad}\TLB{\bx, \bzl} &amp;= \log \pT(\bx,\bzl) - \log \qPhi(\bzl)
\end{align*}
</svg:desc>
        </draw:frame>
        <presentation:notes draw:style-name="dp2">
          <draw:page-thumbnail draw:style-name="gr3" draw:layer="layout" svg:width="14.848cm" svg:height="11.136cm" svg:x="3.075cm" svg:y="2.257cm" draw:page-number="9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office:forms form:automatic-focus="false" form:apply-design-mode="false"/>
        <draw:frame presentation:style-name="pr6" draw:layer="layout" svg:width="25.199cm" svg:height="3.506cm" svg:x="1.4cm" svg:y="0.837cm" presentation:class="title">
          <draw:text-box>
            <text:p>Example: isotropic Gaussian <text:span text:style-name="T44">q</text:span></text:p>
          </draw:text-box>
        </draw:frame>
        <draw:frame draw:style-name="gr4" draw:text-style-name="P2" draw:layer="layout" svg:width="22.89cm" svg:height="10.45cm" svg:x="2.179cm" svg:y="5.089cm">
          <draw:image xlink:href="Pictures/1000000000000F35000006F12D382A86.png" xlink:type="simple" xlink:show="embed" xlink:actuate="onLoad">
            <text:p/>
          </draw:image>
          <svg:title>TexMaths</svg:title>
          <svg:desc>28§latex§\begin{align*}
\LB{\bx} &amp;= \int \qPhi(\bz) \bigl[  \log \pT(\bx,\bz) - \log \qPhi(\bz) \bigr] \,d\bz \\
&amp;\simeq \frac{1}{L} \sum_{l=1}^L \left( \log \pT(\bx,\bzl) - \log \qPhi(\bzl) \right)
\end{align*}
\begin{align*}
\text{where \quad} 
\bepsl &amp;\sim \mathcal{N}(0,\bI) \text{\quad (samples from noise variable)}\\
\bzl &amp;= \bmu + \bsigma \cdot \bepsl \\
\end{align*}
</svg:desc>
        </draw:frame>
        <presentation:notes draw:style-name="dp2">
          <draw:page-thumbnail draw:style-name="gr3" draw:layer="layout" svg:width="14.848cm" svg:height="11.136cm" svg:x="3.075cm" svg:y="2.257cm" draw:page-number="10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office:forms form:automatic-focus="false" form:apply-design-mode="false"/>
        <draw:frame presentation:style-name="pr6" draw:layer="layout" svg:width="25.199cm" svg:height="3.506cm" svg:x="1.4cm" svg:y="0.837cm" presentation:class="title">
          <draw:text-box>
            <text:p>Backprop:<text:line-break/>computing gradients efficiently</text:p>
          </draw:text-box>
        </draw:frame>
        <draw:custom-shape draw:style-name="gr15" draw:text-style-name="P12" xml:id="id10" draw:id="id10" draw:layer="layout" svg:width="2.032cm" svg:height="1.27cm" svg:x="9.084cm" svg:y="16.396cm">
          <text:list text:style-name="L1">
            <text:list-header>
              <text:p text:style-name="P11"><text:span text:style-name="T32">ε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15" draw:text-style-name="P12" xml:id="id6" draw:id="id6" draw:layer="layout" svg:width="2.032cm" svg:height="1.27cm" svg:x="15.032cm" svg:y="16.402cm">
          <text:list text:style-name="L1">
            <text:list-header>
              <text:p text:style-name="P11"><text:span text:style-name="T32">x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15" draw:text-style-name="P12" xml:id="id8" draw:id="id8" draw:layer="layout" svg:width="4.826cm" svg:height="1.27cm" svg:x="13.67cm" svg:y="12.894cm">
          <text:list text:style-name="L1">
            <text:list-header>
              <text:p text:style-name="P11"><text:span text:style-name="T32">z = g(ε,x,φ)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15" draw:text-style-name="P12" xml:id="id7" draw:id="id7" draw:layer="layout" svg:width="3.778cm" svg:height="1.27cm" svg:x="14.134cm" svg:y="9.238cm">
          <text:list text:style-name="L1">
            <text:list-header>
              <text:p text:style-name="P11"><text:span text:style-name="T45">log p</text:span><text:span text:style-name="T46">θ</text:span><text:span text:style-name="T45">(x,z)</text:span></text:p>
            </text:list-header>
          </text:list>
          <draw:enhanced-geometry svg:viewBox="0 0 21600 21600" draw:type="rectangle" draw:enhanced-path="M 0 0 L 21600 0 21600 21600 0 21600 0 0 Z N"/>
        </draw:custom-shape>
        <draw:connector draw:style-name="gr16" draw:text-style-name="P2" draw:layer="layout" draw:type="curve" draw:line-skew="0.857cm" svg:x1="17.064cm" svg:y1="17.037cm" svg:x2="17.912cm" svg:y2="9.873cm" draw:start-shape="id6" draw:start-glue-point="1" draw:end-shape="id7" draw:end-glue-point="1" svg:d="m17064 17037c3309 0 2885-7164 848-7164" svg:viewBox="0 0 2433 7165">
          <text:p/>
        </draw:connector>
        <draw:custom-shape draw:style-name="gr15" draw:text-style-name="P12" xml:id="id9" draw:id="id9" draw:layer="layout" svg:width="4.01cm" svg:height="1.27cm" svg:x="8.436cm" svg:y="9.238cm">
          <text:list text:style-name="L1">
            <text:list-header>
              <text:p text:style-name="P11"><text:span text:style-name="T45">-log q</text:span><text:span text:style-name="T47">φ</text:span><text:span text:style-name="T45">(z|x)</text:span></text:p>
            </text:list-header>
          </text:list>
          <draw:enhanced-geometry svg:viewBox="0 0 21600 21600" draw:type="rectangle" draw:enhanced-path="M 0 0 L 21600 0 21600 21600 0 21600 0 0 Z N"/>
        </draw:custom-shape>
        <draw:connector draw:style-name="gr16" draw:text-style-name="P2" draw:layer="layout" draw:type="curve" svg:x1="16.083cm" svg:y1="12.894cm" svg:x2="10.441cm" svg:y2="10.508cm" draw:start-shape="id8" draw:start-glue-point="0" draw:end-shape="id9" svg:d="m16083 12894c0-1789-5642-597-5642-2386" svg:viewBox="0 0 5643 2387">
          <text:p/>
        </draw:connector>
        <draw:connector draw:style-name="gr16" draw:text-style-name="P2" draw:layer="layout" draw:type="curve" svg:x1="16.048cm" svg:y1="16.402cm" svg:x2="16.083cm" svg:y2="14.164cm" draw:start-shape="id6" draw:start-glue-point="0" draw:end-shape="id8" draw:end-glue-point="2" svg:d="m16048 16402c0-1678 35-560 35-2238" svg:viewBox="0 0 36 2239">
          <text:p/>
        </draw:connector>
        <draw:connector draw:style-name="gr16" draw:text-style-name="P2" draw:layer="layout" draw:type="curve" svg:x1="10.1cm" svg:y1="16.396cm" svg:x2="16.083cm" svg:y2="14.164cm" draw:start-shape="id10" draw:start-glue-point="0" draw:end-shape="id8" draw:end-glue-point="2" svg:d="m10100 16396c0-1674 5983-558 5983-2232" svg:viewBox="0 0 5984 2233">
          <text:p/>
        </draw:connector>
        <draw:connector draw:style-name="gr16" draw:text-style-name="P2" draw:layer="layout" draw:type="curve" svg:x1="16.083cm" svg:y1="12.894cm" svg:x2="16.023cm" svg:y2="10.508cm" draw:start-shape="id8" draw:start-glue-point="0" draw:end-shape="id7" draw:end-glue-point="2" svg:d="m16083 12894c0-1789-60-597-60-2386" svg:viewBox="0 0 61 2387">
          <text:p/>
        </draw:connector>
        <draw:custom-shape draw:style-name="gr15" draw:text-style-name="P13" xml:id="id11" draw:id="id11" draw:layer="layout" svg:width="2.178cm" svg:height="1.27cm" svg:x="14.954cm" svg:y="5.982cm">
          <text:list text:style-name="L1">
            <text:list-header>
              <text:p text:style-name="P11"><text:span text:style-name="T48">L</text:span></text:p>
            </text:list-header>
          </text:list>
          <draw:enhanced-geometry svg:viewBox="0 0 21600 21600" draw:type="rectangle" draw:enhanced-path="M 0 0 L 21600 0 21600 21600 0 21600 0 0 Z N"/>
        </draw:custom-shape>
        <draw:connector draw:style-name="gr16" draw:text-style-name="P2" draw:layer="layout" draw:type="curve" svg:x1="10.441cm" svg:y1="9.238cm" svg:x2="16.043cm" svg:y2="7.252cm" draw:start-shape="id9" draw:start-glue-point="0" draw:end-shape="id11" draw:end-glue-point="2" svg:d="m10441 9238c0-1489 5602-497 5602-1986" svg:viewBox="0 0 5603 1987">
          <text:p/>
        </draw:connector>
        <draw:connector draw:style-name="gr16" draw:text-style-name="P2" draw:layer="layout" draw:type="curve" svg:x1="16.023cm" svg:y1="9.238cm" svg:x2="16.043cm" svg:y2="7.252cm" draw:start-shape="id7" draw:start-glue-point="0" draw:end-shape="id11" draw:end-glue-point="2" svg:d="m16023 9238c0-1489 20-497 20-1986" svg:viewBox="0 0 21 1987">
          <text:p/>
        </draw:connector>
        <draw:connector draw:style-name="gr16" draw:text-style-name="P2" draw:layer="layout" draw:type="curve" svg:x1="15.032cm" svg:y1="17.037cm" svg:x2="10.441cm" svg:y2="10.508cm" draw:start-shape="id6" draw:start-glue-point="3" draw:end-shape="id9" draw:end-glue-point="2" svg:d="m15032 17037c-3061 0-4591-2176-4591-6529" svg:viewBox="0 0 4592 6530">
          <text:p/>
        </draw:connector>
        <draw:custom-shape draw:style-name="gr17" draw:text-style-name="P2" draw:layer="layout" svg:width="2.356cm" svg:height="11.176cm" svg:x="3.994cm" svg:y="6.35cm">
          <text:p/>
          <draw:enhanced-geometry svg:viewBox="0 0 21600 21600" draw:text-areas="?f0 ?f7 ?f2 21600" draw:type="up-arrow" draw:modifiers="5400 5400" draw:enhanced-path="M ?f0 21600 L ?f0 ?f1 0 ?f1 10800 0 21600 ?f1 ?f2 ?f1 ?f2 2160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7" draw:text-style-name="P2" draw:layer="layout" svg:width="2.794cm" svg:height="11.43cm" svg:x="21.628cm" svg:y="6.35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frame draw:style-name="gr18" draw:text-style-name="P14" draw:layer="layout" svg:width="11.022cm" svg:height="0.962cm" draw:transform="rotate (1.55456476475135) translate (2.161cm 17.371cm)">
          <draw:text-box>
            <text:p><text:span text:style-name="T49">Computation of lower bound estimate</text:span></text:p>
          </draw:text-box>
        </draw:frame>
        <draw:frame draw:style-name="gr18" draw:text-style-name="P14" draw:layer="layout" svg:width="8.761cm" svg:height="0.962cm" draw:transform="rotate (-1.57498511699968) translate (25.599cm 6.865cm)">
          <draw:text-box>
            <text:p><text:span text:style-name="T49">Backpropagation of gradients</text:span></text:p>
          </draw:text-box>
        </draw:frame>
        <draw:frame draw:style-name="gr19" draw:text-style-name="P2" draw:layer="layout" svg:width="4.617cm" svg:height="1.061cm" svg:x="21.391cm" svg:y="19.305cm">
          <draw:image xlink:href="Pictures/10000201000000C80000002E4FCA9A2F.png" xlink:type="simple" xlink:show="embed" xlink:actuate="onLoad">
            <text:p/>
          </draw:image>
        </draw:frame>
        <draw:frame draw:style-name="gr19" draw:text-style-name="P2" draw:layer="layout" svg:width="6.215cm" svg:height="2.099cm" svg:x="13.897cm" svg:y="18.942cm">
          <draw:image xlink:href="Pictures/10000201000004B200000196E503549E.png" xlink:type="simple" xlink:show="embed" xlink:actuate="onLoad">
            <text:p/>
          </draw:image>
        </draw:frame>
        <draw:custom-shape draw:style-name="gr20" draw:text-style-name="P2" draw:layer="layout" svg:width="1.016cm" svg:height="1.016cm" svg:x="19.958cm" svg:y="19.45cm">
          <text:p/>
          <draw:enhanced-geometry svg:viewBox="0 0 21600 21600" draw:glue-points="10800 0 0 10800 10800 21600 21600 10800" draw:path-stretchpoint-x="10800" draw:path-stretchpoint-y="10800" draw:text-areas="?f1 ?f1 ?f2 ?f3" draw:type="cross" draw:modifiers="7497.34513274336" draw:enhanced-path="M ?f1 0 L ?f2 0 ?f2 ?f1 21600 ?f1 21600 ?f3 ?f2 ?f3 ?f2 21600 ?f1 21600 ?f1 ?f3 0 ?f3 0 ?f1 ?f1 ?f1 ?f1 0 Z N">
            <draw:equation draw:name="f0" draw:formula="$0 *10799/10800"/>
            <draw:equation draw:name="f1" draw:formula="?f0 "/>
            <draw:equation draw:name="f2" draw:formula="right-?f0 "/>
            <draw:equation draw:name="f3" draw:formula="bottom-?f0 "/>
            <draw:handle draw:handle-position="$0 top" draw:handle-switched="true" draw:handle-range-x-minimum="0" draw:handle-range-x-maximum="10800"/>
          </draw:enhanced-geometry>
        </draw:custom-shape>
        <presentation:notes draw:style-name="dp2">
          <draw:page-thumbnail draw:style-name="gr3" draw:layer="layout" svg:width="14.848cm" svg:height="11.136cm" svg:x="3.075cm" svg:y="2.257cm" draw:page-number="11" presentation:class="page"/>
          <draw:frame presentation:style-name="pr7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2T1">
        <office:forms form:automatic-focus="false" form:apply-design-mode="false"/>
        <draw:frame presentation:style-name="pr6" draw:layer="layout" svg:width="25.199cm" svg:height="3.506cm" svg:x="1.4cm" svg:y="0.837cm" presentation:class="title" presentation:user-transformed="true">
          <draw:text-box>
            <text:p>AEVB (Auto-Encoding VB):<text:line-break/>efficient on-line version of SGVB</text:p>
          </draw:text-box>
        </draw:frame>
        <draw:frame presentation:style-name="pr5" draw:layer="layout" svg:width="25.199cm" svg:height="14.644cm" svg:x="1.4cm" svg:y="5.614cm" presentation:class="outline" presentation:user-transformed="true">
          <draw:text-box>
            <text:list text:style-name="L2">
              <text:list-item>
                <text:p>Special case of SGVB:</text:p>
                <text:list>
                  <text:list-header>
                    <text:p/>
                    <text:p/>
                    <text:p>Large i.i.d. dataset (large N)</text:p>
                  </text:list-header>
                </text:list>
                <text:p/>
                <text:p/>
              </text:list-item>
              <text:list-item>
                <text:p>AEVB solution:</text:p>
                <text:list>
                  <text:list-item>
                    <text:p>Use conditional:</text:p>
                  </text:list-item>
                  <text:list-item>
                    <text:p>Doubly stochastic optimization </text:p>
                  </text:list-item>
                </text:list>
              </text:list-item>
            </text:list>
          </draw:text-box>
        </draw:frame>
        <draw:frame draw:style-name="gr4" draw:text-style-name="P2" draw:layer="layout" svg:width="15.089cm" svg:height="1.266cm" svg:x="3.707cm" svg:y="7.612cm">
          <draw:image xlink:href="Pictures/1000000000000A06000000D7D09A9E0F.png" xlink:type="simple" xlink:show="embed" xlink:actuate="onLoad">
            <text:p/>
          </draw:image>
          <svg:title>TexMaths</svg:title>
          <svg:desc>28§latex§$\pT(\bx,\bz) = \prod_{i=1}^N \pT(\bxi|\bzi)\pT(\bzi)$</svg:desc>
        </draw:frame>
        <draw:frame draw:style-name="gr4" draw:text-style-name="P2" draw:layer="layout" svg:width="4.617cm" svg:height="5.749cm" svg:x="21.037cm" svg:y="5.427cm">
          <draw:image xlink:href="Pictures/10000000000000C8000000F90335C5BC.png" xlink:type="simple" xlink:show="embed" xlink:actuate="onLoad">
            <text:p/>
          </draw:image>
        </draw:frame>
        <draw:frame draw:style-name="gr19" draw:text-style-name="P2" draw:layer="layout" svg:width="5.415cm" svg:height="5.588cm" svg:x="19.812cm" svg:y="12.446cm">
          <draw:image xlink:href="Pictures/10000201000000BC000000C2171ABCD4.png" xlink:type="simple" xlink:show="embed" xlink:actuate="onLoad">
            <text:p/>
          </draw:image>
        </draw:frame>
        <draw:custom-shape draw:style-name="gr21" draw:text-style-name="P2" xml:id="id12" draw:id="id12" draw:layer="layout" svg:width="10.414cm" svg:height="1.449cm" svg:x="3.81cm" svg:y="11.597cm">
          <text:p text:style-name="P2">Avoid local parameters!</text:p>
          <draw:enhanced-geometry svg:viewBox="0 0 21600 21600" draw:type="rectangle" draw:enhanced-path="M 0 0 L 21600 0 21600 21600 0 21600 0 0 Z N"/>
        </draw:custom-shape>
        <draw:connector draw:style-name="gr22" draw:text-style-name="P2" draw:layer="layout" draw:type="line" svg:x1="14.224cm" svg:y1="12.321cm" svg:x2="19.499cm" svg:y2="13.415cm" draw:start-shape="id12" draw:start-glue-point="1" svg:d="m14224 12321 5275 1094" svg:viewBox="0 0 5276 1095">
          <text:p/>
        </draw:connector>
        <draw:frame draw:style-name="gr4" draw:text-style-name="P2" draw:layer="layout" svg:width="3.021cm" svg:height="1.022cm" svg:x="10.201cm" svg:y="15.461cm">
          <draw:image xlink:href="Pictures/1000000000000202000000AE9F1B8658.png" xlink:type="simple" xlink:show="embed" xlink:actuate="onLoad">
            <text:p/>
          </draw:image>
          <svg:title>TexMaths</svg:title>
          <svg:desc>28§latex§$\qPhi(\bz|\bx)$</svg:desc>
        </draw:frame>
        <presentation:notes draw:style-name="dp2">
          <draw:page-thumbnail draw:style-name="gr3" draw:layer="layout" svg:width="14.848cm" svg:height="11.136cm" svg:x="3.075cm" svg:y="2.257cm" draw:page-number="12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office:forms form:automatic-focus="false" form:apply-design-mode="false"/>
        <draw:frame presentation:style-name="pr6" draw:layer="layout" svg:width="25.199cm" svg:height="3.506cm" svg:x="1.471cm" svg:y="0.762cm" presentation:class="title" presentation:user-transformed="true">
          <draw:text-box>
            <text:p>Basic AEVB algorithm (L=1)</text:p>
          </draw:text-box>
        </draw:frame>
        <draw:frame presentation:style-name="pr5" draw:layer="layout" svg:width="15.11cm" svg:height="13.654cm" svg:x="3.876cm" svg:y="5.55cm" presentation:class="outline" presentation:user-transformed="true">
          <draw:text-box>
            <text:list text:style-name="L2">
              <text:list-header>
                <text:p>repeat</text:p>
                <text:list>
                  <text:list-header>
                    <text:p/>
                    <text:p/>
                    <text:p/>
                    <text:p/>
                    <text:p/>
                    <text:p/>
                    <text:p/>
                  </text:list-header>
                </text:list>
                <text:p>until convergence</text:p>
                <text:list>
                  <text:list-header>
                    <text:p/>
                  </text:list-header>
                </text:list>
              </text:list-header>
            </text:list>
          </draw:text-box>
        </draw:frame>
        <draw:custom-shape draw:style-name="gr14" draw:text-style-name="P2" draw:layer="layout" svg:width="20.424cm" svg:height="13.908cm" svg:x="3.746cm" svg:y="5.042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4" draw:text-style-name="P2" draw:layer="layout" svg:width="16.083cm" svg:height="8.75cm" svg:x="5.928cm" svg:y="7.62cm">
          <draw:image xlink:href="Pictures/1000000000000AAF000005D0290D9D0B.png" xlink:type="simple" xlink:show="embed" xlink:actuate="onLoad">
            <text:p/>
          </draw:image>
          <svg:title>TexMaths</svg:title>
          <svg:desc>28§latex§\begin{align*}
\bx &amp;\leftarrow \text{random minibatch from dataset} \\
\beps &amp;\leftarrow \text{sample from\;} p(\beps) \\
g_{\bT} &amp;\leftarrow \nabla_{\bT} \, \TLB{\bx,g(\beps,\bphi)} \\
g_{\bphi} &amp;\leftarrow \nabla_{\bphi} \, \TLB{\bx,g(\beps,\bphi)} \\
\bT &amp;\leftarrow \bT + \alpha \cdot g_{\bT} \\
\bphi &amp;\leftarrow \bphi + \alpha \cdot g_{\bphi} \\
\end{align*}</svg:desc>
        </draw:frame>
        <presentation:notes draw:style-name="dp2">
          <draw:page-thumbnail draw:style-name="gr3" draw:layer="layout" svg:width="14.848cm" svg:height="11.136cm" svg:x="3.075cm" svg:y="2.257cm" draw:page-number="13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Default" presentation:presentation-page-layout-name="AL3T3">
        <draw:frame presentation:style-name="pr4" draw:layer="layout" svg:width="25.199cm" svg:height="3.506cm" svg:x="1.4cm" svg:y="0.837cm" presentation:class="title">
          <draw:text-box>
            <text:p>Experiments</text:p>
          </draw:text-box>
        </draw:frame>
        <draw:frame presentation:style-name="pr5" draw:layer="layout" svg:width="12.297cm" svg:height="10.326cm" svg:x="1.4cm" svg:y="4.914cm" presentation:class="outline" presentation:user-transformed="true">
          <draw:text-box>
            <text:list text:style-name="L2">
              <text:list-item>
                <text:p>Model:</text:p>
                <text:list>
                  <text:list-item>
                    <text:p>p(z): Gaussian</text:p>
                  </text:list-item>
                  <text:list-item>
                    <text:p>p(x|z): Bernoulli or Gaussian whose parameters are determined by MLP (neural network).</text:p>
                    <text:p><text:span text:style-name="T40">“</text:span><text:span text:style-name="T40">decoder”</text:span></text:p>
                  </text:list-item>
                </text:list>
              </text:list-item>
              <text:list-item>
                <text:p>Posterior approximation:</text:p>
                <text:list>
                  <text:list-item>
                    <text:p>q(z|x): Gaussian whose parameters are also determined by MLP</text:p>
                    <text:p><text:span text:style-name="T40">“</text:span><text:span text:style-name="T40">encoder”</text:span></text:p>
                  </text:list-item>
                </text:list>
              </text:list-item>
            </text:list>
          </draw:text-box>
        </draw:frame>
        <draw:frame draw:style-name="gr19" draw:text-style-name="P2" draw:layer="layout" svg:width="7.62cm" svg:height="6.534cm" svg:x="16.764cm" svg:y="4.826cm">
          <draw:image xlink:href="Pictures/1000020100000245000001C038F23652.png" xlink:type="simple" xlink:show="embed" xlink:actuate="onLoad">
            <text:p/>
          </draw:image>
        </draw:frame>
        <draw:frame draw:style-name="gr19" draw:text-style-name="P2" draw:layer="layout" svg:width="7.711cm" svg:height="6.857cm" svg:x="16.764cm" svg:y="12.447cm">
          <draw:image xlink:href="Pictures/100002010000014E00000129504705B2.png" xlink:type="simple" xlink:show="embed" xlink:actuate="onLoad">
            <text:p/>
          </draw:image>
        </draw:frame>
        <draw:frame draw:style-name="gr19" draw:text-style-name="P2" draw:layer="layout" svg:width="5.415cm" svg:height="5.588cm" svg:x="8.282cm" svg:y="14.478cm">
          <draw:image xlink:href="Pictures/10000201000000BC000000C2171ABCD4.png" xlink:type="simple" xlink:show="embed" xlink:actuate="onLoad">
            <text:p/>
          </draw:image>
        </draw:frame>
        <presentation:notes draw:style-name="dp2">
          <draw:page-thumbnail draw:style-name="gr3" draw:layer="layout" svg:width="14.848cm" svg:height="11.136cm" svg:x="3.075cm" svg:y="2.257cm" draw:page-number="14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Default" presentation:presentation-page-layout-name="AL2T1">
        <draw:frame presentation:style-name="pr6" draw:layer="layout" svg:width="25.199cm" svg:height="3.506cm" svg:x="1.4cm" svg:y="0.837cm" presentation:class="title" presentation:user-transformed="true">
          <draw:text-box>
            <text:p>Results:<text:line-break/>Marginal likelihood lower bound</text:p>
          </draw:text-box>
        </draw:frame>
        <draw:frame draw:style-name="gr19" draw:text-style-name="P2" draw:layer="layout" svg:width="27.247cm" svg:height="13.481cm" svg:x="0.185cm" svg:y="4.688cm">
          <draw:image xlink:href="Pictures/10000000000005420000029AFB21418D.png" xlink:type="simple" xlink:show="embed" xlink:actuate="onLoad">
            <text:p/>
          </draw:image>
        </draw:frame>
        <presentation:notes draw:style-name="dp2">
          <draw:page-thumbnail draw:style-name="gr3" draw:layer="layout" svg:width="14.848cm" svg:height="11.136cm" svg:x="3.075cm" svg:y="2.257cm" draw:page-number="15" presentation:class="page"/>
          <draw:frame presentation:style-name="pr7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Default" presentation:presentation-page-layout-name="AL2T1">
        <draw:frame presentation:style-name="pr6" draw:layer="layout" svg:width="25.199cm" svg:height="3.506cm" svg:x="1.4cm" svg:y="0.837cm" presentation:class="title">
          <draw:text-box>
            <text:p>Results: Marginal log-likelihood</text:p>
          </draw:text-box>
        </draw:frame>
        <draw:frame presentation:style-name="pr5" draw:layer="layout" svg:width="25.199cm" svg:height="12.179cm" svg:x="1.4cm" svg:y="4.914cm" presentation:class="outline" presentation:placeholder="true">
          <draw:text-box/>
        </draw:frame>
        <draw:frame draw:style-name="gr19" draw:text-style-name="P2" draw:layer="layout" svg:width="26.011cm" svg:height="9.639cm" svg:x="1.675cm" svg:y="5.347cm">
          <draw:image xlink:href="Pictures/100002010000035A0000013EC51D079D.png" xlink:type="simple" xlink:show="embed" xlink:actuate="onLoad">
            <text:p/>
          </draw:image>
        </draw:frame>
        <presentation:notes draw:style-name="dp2">
          <draw:page-thumbnail draw:style-name="gr3" draw:layer="layout" svg:width="14.848cm" svg:height="11.136cm" svg:x="3.075cm" svg:y="2.257cm" draw:page-number="16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Default" presentation:presentation-page-layout-name="AL2T1">
        <draw:frame presentation:style-name="pr6" draw:layer="layout" svg:width="25.199cm" svg:height="3.506cm" svg:x="1.4cm" svg:y="0.837cm" presentation:class="title" presentation:placeholder="true">
          <draw:text-box/>
        </draw:frame>
        <draw:frame draw:style-name="standard" draw:layer="layout" svg:width="27.195cm" svg:height="18.822cm" svg:x="0.401cm" svg:y="1.078cm" presentation:class="object" presentation:user-transformed="true">
          <draw:plugin xlink:href="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3" draw:layer="layout" svg:width="14.848cm" svg:height="11.136cm" svg:x="3.075cm" svg:y="2.257cm" draw:page-number="17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Default" presentation:presentation-page-layout-name="AL2T1">
        <draw:frame presentation:style-name="pr6" draw:layer="layout" svg:width="25.199cm" svg:height="3.506cm" svg:x="1.4cm" svg:y="0.837cm" presentation:class="title" presentation:user-transformed="true">
          <draw:text-box>
            <text:p>learned 2D manifolds</text:p>
          </draw:text-box>
        </draw:frame>
        <draw:frame presentation:style-name="pr5" draw:layer="layout" svg:width="25.199cm" svg:height="12.179cm" svg:x="1.4cm" svg:y="4.914cm" presentation:class="outline" presentation:placeholder="true">
          <draw:text-box/>
        </draw:frame>
        <draw:frame draw:style-name="gr19" draw:text-style-name="P2" draw:layer="layout" svg:width="19.203cm" svg:height="12.61cm" svg:x="3.943cm" svg:y="4.973cm">
          <draw:image xlink:href="Pictures/10000201000002E4000001E6509AC9D0.png" xlink:type="simple" xlink:show="embed" xlink:actuate="onLoad">
            <text:p/>
          </draw:image>
        </draw:frame>
        <presentation:notes draw:style-name="dp2">
          <draw:page-thumbnail draw:style-name="gr3" draw:layer="layout" svg:width="14.848cm" svg:height="11.136cm" svg:x="3.075cm" svg:y="2.257cm" draw:page-number="18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Default" presentation:presentation-page-layout-name="AL2T1">
        <draw:frame presentation:style-name="pr6" draw:layer="layout" svg:width="25.199cm" svg:height="3.506cm" svg:x="1.4cm" svg:y="0.837cm" presentation:class="title" presentation:user-transformed="true">
          <draw:text-box>
            <text:p>learned 3D manifold</text:p>
          </draw:text-box>
        </draw:frame>
        <draw:frame draw:style-name="standard" draw:layer="layout" svg:width="17.444cm" svg:height="17.444cm" svg:x="4.601cm" svg:y="3.556cm" presentation:class="object" presentation:user-transformed="true">
          <draw:plugin xlink:href="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presentation:notes draw:style-name="dp2">
          <draw:page-thumbnail draw:style-name="gr3" draw:layer="layout" svg:width="14.848cm" svg:height="11.136cm" svg:x="3.075cm" svg:y="2.257cm" draw:page-number="19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Default" presentation:presentation-page-layout-name="AL2T1">
        <draw:frame presentation:style-name="pr6" draw:layer="layout" svg:width="25.199cm" svg:height="3.506cm" svg:x="1.4cm" svg:y="0.837cm" presentation:class="title">
          <draw:text-box>
            <text:p>Samples from MNIST</text:p>
          </draw:text-box>
        </draw:frame>
        <draw:frame draw:style-name="gr19" draw:text-style-name="P2" draw:layer="layout" svg:width="25.818cm" svg:height="7.874cm" svg:x="0.862cm" svg:y="7.828cm">
          <draw:image xlink:href="Pictures/10000201000002F2000000E6FCD9BF69.png" xlink:type="simple" xlink:show="embed" xlink:actuate="onLoad">
            <text:p/>
          </draw:image>
        </draw:frame>
        <presentation:notes draw:style-name="dp2">
          <draw:page-thumbnail draw:style-name="gr3" draw:layer="layout" svg:width="14.848cm" svg:height="11.136cm" svg:x="3.075cm" svg:y="2.257cm" draw:page-number="20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Default" presentation:presentation-page-layout-name="AL2T1">
        <draw:frame presentation:style-name="pr6" draw:text-style-name="P15" draw:layer="layout" svg:width="25.199cm" svg:height="3.506cm" svg:x="1.4cm" svg:y="0.837cm" presentation:class="title" presentation:user-transformed="true">
          <draw:text-box>
            <text:p><text:span text:style-name="T50">12x12 image patches form CIFAR-10</text:span></text:p>
          </draw:text-box>
        </draw:frame>
        <draw:frame presentation:style-name="pr5" draw:layer="layout" svg:width="25.199cm" svg:height="12.179cm" svg:x="1.4cm" svg:y="4.914cm" presentation:class="outline" presentation:placeholder="true">
          <draw:text-box/>
        </draw:frame>
        <draw:frame draw:style-name="gr19" draw:text-style-name="P2" draw:layer="layout" svg:width="11.665cm" svg:height="11.665cm" svg:x="1.417cm" svg:y="5.214cm">
          <draw:image xlink:href="Pictures/1000000000000185000001851BFA6F82.png" xlink:type="simple" xlink:show="embed" xlink:actuate="onLoad">
            <text:p/>
          </draw:image>
        </draw:frame>
        <draw:frame draw:style-name="gr19" draw:text-style-name="P2" draw:layer="layout" svg:width="11.541cm" svg:height="11.541cm" svg:x="14.415cm" svg:y="5.214cm">
          <draw:image xlink:href="Pictures/10000000000001850000018540EADDCA.png" xlink:type="simple" xlink:show="embed" xlink:actuate="onLoad">
            <text:p/>
          </draw:image>
        </draw:frame>
        <presentation:notes draw:style-name="dp2">
          <draw:page-thumbnail draw:style-name="gr3" draw:layer="layout" svg:width="14.848cm" svg:height="11.136cm" svg:x="3.075cm" svg:y="2.257cm" draw:page-number="21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Default" presentation:presentation-page-layout-name="AL2T1">
        <draw:frame presentation:style-name="pr6" draw:text-style-name="P16" draw:layer="layout" svg:width="25.199cm" svg:height="3.506cm" svg:x="1.4cm" svg:y="0.837cm" presentation:class="title" presentation:user-transformed="true">
          <draw:text-box>
            <text:p><text:span text:style-name="T51">Conclusion &amp; future work</text:span></text:p>
          </draw:text-box>
        </draw:frame>
        <draw:frame presentation:style-name="pr5" draw:layer="layout" svg:width="25.199cm" svg:height="12.104cm" svg:x="1.4cm" svg:y="4.914cm" presentation:class="outline" presentation:user-transformed="true">
          <draw:text-box>
            <text:list text:style-name="L2">
              <text:list-header>
                <text:p>SGVB: general algorithm for inference and learning with continuous latent variables</text:p>
                <text:p>AEVB: version for big datasets</text:p>
                <text:p/>
              </text:list-header>
              <text:list-item>
                <text:p>Future work:</text:p>
                <text:list>
                  <text:list-item>
                    <text:p>Experiments with general SGVB algo</text:p>
                  </text:list-item>
                  <text:list-item>
                    <text:p>Other models (deep learning) (AEVB), time series models</text:p>
                  </text:list-item>
                  <text:list-item>
                    <text:p>Example future directions Applications:</text:p>
                    <text:list>
                      <text:list-item>
                        <text:p>Alternative to other unsupervised learning algorithms (RBM's)</text:p>
                      </text:list-item>
                      <text:list-item>
                        <text:p>Representation learning / semi-supervised learning</text:p>
                      </text:list-item>
                      <text:list-item>
                        <text:p>Bayesian inference for images: denoising, completion (infilling), etc.</text:p>
                      </text:list-item>
                      <text:list-item>
                        <text:p><text:span text:style-name="T9">More complex models (time series, convolutional, deep models)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5" draw:text-style-name="P17" draw:layer="layout" svg:width="21.59cm" svg:height="1.352cm" svg:x="2.386cm" svg:y="18.18cm">
          <draw:text-box>
            <text:p><text:span text:style-name="T52">Thanks!</text:span></text:p>
          </draw:text-box>
        </draw:frame>
        <presentation:notes draw:style-name="dp2">
          <draw:page-thumbnail draw:style-name="gr3" draw:layer="layout" svg:width="14.848cm" svg:height="11.136cm" svg:x="3.075cm" svg:y="2.257cm" draw:page-number="22" presentation:class="page"/>
          <draw:frame presentation:style-name="pr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3" svg:font-family="Arial" style:font-family-generic="swiss"/>
    <style:font-face style:name="Arial4" svg:font-family="Arial" style:font-adornments="Regular" style:font-family-generic="swiss"/>
    <style:font-face style:name="Arial1" svg:font-family="Arial" style:font-family-generic="modern" style:font-pitch="variable"/>
    <style:font-face style:name="Courier" svg:font-family="Courier" style:font-family-generic="modern" style:font-pitch="variable"/>
    <style:font-face style:name="Arial" svg:font-family="Arial" style:font-family-generic="roman" style:font-pitch="variable"/>
    <style:font-face style:name="Arial Unicode MS1" svg:font-family="'Arial Unicode MS'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Arial Unicode MS2" svg:font-family="'Arial Unicode MS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-10 30h20z"/>
    <style:default-style style:family="graphic">
      <style:graphic-properties svg:stroke-color="#3465af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en" fo:country="none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f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05cm" fo:text-indent="0cm"/>
      <style:text-properties style:use-window-font-color="true" style:text-outline="false" style:text-line-through-style="none" style:font-name="Arial" fo:font-family="Arial" style:font-family-generic="roman" style:font-pitch="variable" fo:font-size="26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4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2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 draw:shadow="visible" draw:shadow-offset-x="0.051cm" draw:shadow-offset-y="0.051cm" draw:shadow-opacity="20%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4-01-04T16:51:36.606449000</meta:creation-date>
    <dc:date>2014-03-25T17:05:28.803778000</dc:date>
    <meta:editing-duration>P1DT12H2M45S</meta:editing-duration>
    <meta:editing-cycles>113</meta:editing-cycles>
    <meta:generator>LibreOffice/4.1.4.2$MacOSX_x86 LibreOffice_project/0a0440ccc0227ad9829de5f46be37cfb6edcf72</meta:generator>
    <meta:document-statistic meta:object-count="174"/>
    <meta:user-defined meta:name="TexMathsPreamble">\usepackage{amsthm}
\usepackage{amsmath}
\usepackage{amsfonts}
\usepackage{amssymb}

\usepackage{algorithm,algpseudocode}

% Bold shortcuts
\newcommand{\bb}[1]{\mathbf{#1}}
% - lowercase
\newcommand{\bbb}{\bb{b}}
\newcommand{\bx}{\bb{x}}
\newcommand{\bxi}{\bx^{(i)}}
\newcommand{\bxl}{\bx^{(l)}}
\newcommand{\bt}{\bb{t}}
\newcommand{\by}{\bb{y}}
\newcommand{\bv}{\bb{v}}
\newcommand{\bw}{\bb{w}}
\newcommand{\bc}{\bb{c}}
\newcommand{\bd}{\bb{d}}
\newcommand{\bg}{\bb{g}}
\newcommand{\bh}{\bb{h}}
\newcommand{\br}{\bb{r}}
\newcommand{\bu}{\bb{u}}
\newcommand{\bz}{\bb{z}}
\newcommand{\bzi}{\bz^{(i)}}
\newcommand{\bzl}{\bz^{(l)}}
\newcommand{\bzil}{\bz^{(i,l)}}
\newcommand{\bpa}{\bb{pa}}

\newcommand{\bT}{\boldsymbol{\theta}}
\newcommand{\bTl}{\boldsymbol{\theta}^{(l)}}
\newcommand{\balpha}{\boldsymbol{\alpha}}
\newcommand{\bphi}{\boldsymbol{\phi}}
\newcommand{\beps}{\boldsymbol{\epsilon}}
\newcommand{\bepsl}{\beps^{(l)}}
\newcommand{\bepsil}{\beps^{(i,l)}}
\newcommand{\bzeta}{\boldsymbol{\zeta}}
\newcommand{\bzetal}{\zeta^{(l)}}
\newcommand{\bsigma}{\boldsymbol{\sigma}}
\newcommand{\bmu}{\boldsymbol{\mu}}
\newcommand{\bzero}{\bb{0}}

% - uppercase
\newcommand{\bL}{\bb{L}}
\newcommand{\bV}{\bb{V}}
\newcommand{\bW}{\bb{W}}
\newcommand{\bI}{\bb{I}}
\newcommand{\bR}{\bb{R}}
\newcommand{\bX}{\bb{X}}
\newcommand{\bO}{\bb{O}}

\newcommand{\btPa}{\widetilde{\bb{Pa}}}
\newcommand{\btpa}{\widetilde{\bb{pa}}}

% Tilde
\newcommand{\tz}{\widetilde{z}}
\newcommand{\tZ}{\widetilde{Z}}
\newcommand{\tf}{\widetilde{f}}
\newcommand{\btZ}{\widetilde{\bb{Z}}}
\newcommand{\btz}{\widetilde{\bz}}
\newcommand{\btT}{\widetilde{\bT}}
\newcommand{\tPa}{\widetilde{Pa}}

\newcommand{\pT}{p_{\bT}}
\newcommand{\pTl}{p_{\bT^{(l)}}}
\newcommand{\pA}{p_{\balpha}}
\newcommand{\qT}{q_{\bT}}
\newcommand{\qPhi}{q_{\bphi}}
\newcommand{\fT}{f_{\bT}}
\newcommand{\fPhi}{f_{\bphi}}
\newcommand{\fTPhi}{f_{\bT,\bphi}}
\newcommand{\gT}{g_{\bT}}
\newcommand{\gPhi}{g_{\bphi}}
\newcommand{\hPhi}{h_{\bphi}}

\newcommand{\Exp}[2]{\mathbb{E}_{#1}\left[#2\right]}
\newcommand{\Ed}{\mathbb{E}_\bd}
\newcommand{\eqnr}{\addtocounter{equation}{1}\tag{\theequation}}

\DeclareMathOperator*{\argmax}{argmax}

% Create 'example' environment
\theoremstyle{definition}
\newtheorem{exmp}{Example}[section]

\newcommand{\LB}[1]{\mathcal{L}(\bT,\bphi; #1)}
\newcommand{\TLB}[1]{\widetilde{\mathcal{L}}(\bT,\bphi; #1)}
</meta:user-defined>
  </office:meta>
</office:document-meta>
</file>